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5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e7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468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6">
            <text:p>Affidamento di contratti di sponsorizzazione di lavori, servizi o forniture per importi superiori a 40.000 euro<text:s/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REGIONALE SICILIA</text:p>
          </table:table-cell>
          <table:table-cell office:value-type="string" table:style-name="ce3">
            <text:p>__________________</text:p>
          </table:table-cell>
          <table:table-cell office:value-type="string" table:style-name="ce3">
            <text:p><text:s/>procedura di ricerca di sponsor per iniziative culturali e di valorizzazione del Patrimonio statale nella Regione Siciliana per gli anni 2025-2028</text:p>
          </table:table-cell>
          <table:table-cell office:value-type="string" table:style-name="ce4">
            <text:p><text:a xlink:href="https://agenziademanio-appalti.maggiolicloud.it/PortaleAppalti/it/homepage.wp?actionPath=/ExtStr2/do/FrontEnd/Bandi/view.action&amp;currentFrame=7&amp;codice=G00448">https://agenziademanio-appalti.maggiolicloud.it/PortaleAppalti/it/homepage.wp?actionPath=/ExtStr2/do/FrontEnd/Bandi/view.action&amp;currentFrame=7&amp;codice=G00448</text:a></text:p>
          </table:table-cell>
          <table:table-cell office:value-type="string" table:style-name="ce5">
            <text:p>https://agenziademanio-appalti.maggiolicloud.it/PortaleAppalti/do/FrontEnd/DocDig/downloadDocumentoPubblico.action?codice=G00448&amp;id=93978&amp;idprg=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DIREZIONE REGIONALE LOMBARDIA</text:p>
          </table:table-cell>
          <table:table-cell office:value-type="string" table:style-name="ce3">
            <text:p>B93F180CAF</text:p>
          </table:table-cell>
          <table:table-cell office:value-type="string" table:style-name="ce3">
            <text:p>Individuazione di sponsor tecnici per la realizzazione di interventi di valorizzazione, conservazione e restauro delle facciate di “Palazzo del Senato” (Scheda MID0018), sito in via Senato n. 10 - Milano</text:p>
          </table:table-cell>
          <table:table-cell office:value-type="string" table:style-name="ce4">
            <text:p><text:a xlink:href="https://agenziademanio-appalti.maggiolicloud.it/PortaleAppalti/it/ppgare_avvisi_lista.wp?actionPath=/ExtStr2/do/FrontEnd/Avvisi/view.action&amp;currentFrame=7&amp;codice=A00001">https://agenziademanio-appalti.maggiolicloud.it/PortaleAppalti/it/ppgare_avvisi_lista.wp?actionPath=/ExtStr2/do/FrontEnd/Avvisi/view.action&amp;currentFrame=7&amp;codice=A00001</text:a></text:p>
          </table:table-cell>
          <table:table-cell office:value-type="string" table:style-name="ce7">
            <text:p><text:a xlink:href="https://agenziademanio-appalti.maggiolicloud.it/PortaleAppalti/do/FrontEnd/DocDig/downloadDocumentoPubblico.action?codice=A00001&amp;id=93939&amp;idprg=">https://agenziademanio-appalti.maggiolicloud.it/PortaleAppalti/do/FrontEnd/DocDig/downloadDocumentoPubblico.action?codice=A00001&amp;id=93939&amp;idprg=</text:a></text:p>
          </table:table-cell>
          <table:table-cell table:number-columns-repeated="16379"/>
        </table:table-row>
        <table:table-row table:number-rows-repeated="1048572" table:style-name="ro5">
          <table:table-cell table:number-columns-repeated="16384"/>
        </table:table-row>
        <table:named-expressions>
          <table:named-range table:name="Print_Area" table:cell-range-address="Foglio1.$A$1:Foglio1.$E$4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6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PEZZA MARTINA</dc:creator>
    <meta:creation-date>2024-01-29T10:10:24Z</meta:creation-date>
    <dc:date>2026-07-20T13:55:20Z</dc:date>
    <meta:print-date>2026-01-18T12:50:00Z</meta:print-date>
  </office:meta>
</office:document-meta>
</file>