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BFBFBF" style:repeat-content="false"/>
      <style:paragraph-properties fo:text-align="center"/>
      <style:text-properties fo:color="#FF0000" fo:font-weight="bold" style:font-weight-asian="bold" style:font-weight-complex="bold"/>
    </style:style>
    <style:style style:name="ce6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5.46805555555556cm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11.4829166666667cm"/>
    </style:style>
    <style:style style:name="co4" style:family="table-column">
      <style:table-column-properties fo:break-before="auto" style:column-width="6.73805555555556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8pt" style:use-optimal-row-height="false" fo:break-before="auto"/>
    </style:style>
    <style:style style:name="ro3" style:family="table-row">
      <style:table-row-properties style:row-height="156pt" style:use-optimal-row-height="false" fo:break-before="auto"/>
    </style:style>
    <style:style style:name="ro4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5">
            <text:p>Relazione di genere sulla situazione del personale maschile e femminile consegnata entro 6 mesi dalla conclusione del contratto alla S.A. dagli O.E. che occupano un numero pari o superiore a 15 dipendenti (art. 47 c.3 D.L. 77/2021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STAZIONE APPALTANTE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LINK PROCEDURA</text:p>
          </table:table-cell>
          <table:table-cell office:value-type="string" table:style-name="ce2">
            <text:p>LINK DOCUMENTO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DIREZIONE TERRITORIALE TOSCANA E UMBRIA<text:s/></text:p>
          </table:table-cell>
          <table:table-cell office:value-type="string" table:style-name="ce3">
            <text:p>B154A56414</text:p>
          </table:table-cell>
          <table:table-cell office:value-type="string" table:style-name="ce3">
            <text:p>Lavori di messa in sicurezza sismica presso la Basilica e Campanile di S. Miniato al Monte sita nel Comune di Firenze</text:p>
          </table:table-cell>
          <table:table-cell office:value-type="string" table:style-name="ce4">
            <text:p><text:a xlink:href="https://redazionenew.agenziademanio.it/it/gare-aste/lavori/gara/Lavori-di-messa-in-sicurezza-sismica-presso-la-Basilica-e-Campanile-di-S.-Miniato-al-Monte-sita-nel-Comune-di-Firenze">Agenzia del Demanio - Lavori di messa in sicurezza sismica presso la Basilica e Campanile di S. Miniato al Monte sita nel Comune di Firenze</text:a></text:p>
          </table:table-cell>
          <table:table-cell office:value-type="string" table:style-name="ce6">
            <text:p><text:a xlink:href="https://www.agenziademanio.it/export/sites/demanio/download/Documentigare_2026_2/RAPPORTO_PERSONALE_LITHOS.pdf">https://www.agenziademanio.it/export/sites/demanio/download/Documentigare_2026_2/RAPPORTO_PERSONALE_LITHOS.pdf</text:a></text:p>
          </table:table-cell>
          <table:table-cell table:number-columns-repeated="16379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#</text:span><text:span text:style-name="T2">Uso</text:span><text:span text:style-name="T2"> </text:span><text:span text:style-name="T2">interno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TODISCO MARIA ROSARIA</meta:initial-creator>
    <dc:creator>STEFANINI MARCO AURELIO</dc:creator>
    <meta:creation-date>2024-01-29T10:10:24Z</meta:creation-date>
    <dc:date>2026-07-20T10:12:29Z</dc:date>
  </office:meta>
</office:document-meta>
</file>