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Calibri" svg:font-family="Calibri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Normale_32_4" style:data-style-name="N0">
      <style:table-cell-properties style:vertical-align="automatic" fo:background-color="transparent"/>
      <style:text-properties style:font-name="Arial" style:font-name-asian="Arial" style:font-name-complex="Arial" fo:font-size="9pt" style:font-size-asian="9pt" style:font-size-complex="9pt"/>
    </style:style>
    <style:style style:name="ce3" style:family="table-cell" style:parent-style-name="Migliaia_32_5" style:data-style-name="N36">
      <style:table-cell-properties style:vertical-align="middle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/>
    </style:style>
    <style:style style:name="ce4" style:family="table-cell" style:parent-style-name="Normale_32_2_32_3_32_2" style:data-style-name="N0">
      <style:table-cell-properties fo:border="thin solid #000000" style:vertical-align="middle" fo:wrap-option="wrap" fo:background-color="#8DB4E2" style:repeat-content="false"/>
      <style:paragraph-properties fo:text-align="center"/>
      <style:text-properties fo:font-weight="bold" style:font-weight-asian="bold" style:font-weight-complex="bold"/>
    </style:style>
    <style:style style:name="ce5" style:family="table-cell" style:parent-style-name="Normale_32_2_32_3_32_2" style:data-style-name="N19">
      <style:table-cell-properties fo:border="thin solid #000000" style:vertical-align="middle" fo:wrap-option="wrap" fo:background-color="#8DB4E2" style:repeat-content="false"/>
      <style:paragraph-properties fo:text-align="center"/>
      <style:text-properties fo:font-weight="bold" style:font-weight-asian="bold" style:font-weight-complex="bold"/>
    </style:style>
    <style:style style:name="ce6" style:family="table-cell" style:parent-style-name="Migliaia_32_3_32_2" style:data-style-name="N37">
      <style:table-cell-properties fo:border="thin solid #000000" style:vertical-align="middle" fo:wrap-option="wrap" fo:background-color="#8DB4E2" style:repeat-content="false"/>
      <style:paragraph-properties fo:text-align="center"/>
      <style:text-properties fo:font-weight="bold" style:font-weight-asian="bold" style:font-weight-complex="bold"/>
    </style:style>
    <style:style style:name="ce7" style:family="table-cell" style:parent-style-name="Migliaia_32_5" style:data-style-name="N36">
      <style:table-cell-properties fo:border="thin solid #000000" style:vertical-align="middle" fo:wrap-option="wrap" fo:background-color="#8DB4E2" style:repeat-content="false"/>
      <style:paragraph-properties fo:text-align="center"/>
      <style:text-properties fo:font-weight="bold" style:font-weight-asian="bold" style:font-weight-complex="bold"/>
    </style:style>
    <style:style style:name="ce8" style:family="table-cell" style:parent-style-name="Normale_32_2_32_3_32_2" style:data-style-name="N0">
      <style:table-cell-properties fo:border-top="thin solid #000000" fo:border-bottom="none" fo:border-left="thin solid #000000" fo:border-right="none" style:vertical-align="top" fo:wrap-option="wrap" fo:background-color="#8DB4E2" style:repeat-content="false"/>
      <style:paragraph-properties fo:text-align="start" fo:margin-left="0cm"/>
      <style:text-properties fo:font-weight="bold" style:font-weight-asian="bold" style:font-weight-complex="bold"/>
    </style:style>
    <style:style style:name="ce9" style:family="table-cell" style:parent-style-name="Normale_32_3_32_3" style:data-style-name="N0">
      <style:table-cell-properties style:vertical-align="middle" fo:background-color="transparent" style:repeat-content="false"/>
      <style:paragraph-properties fo:text-align="center"/>
    </style:style>
    <style:style style:name="ce10" style:family="table-cell" style:parent-style-name="Normale_32_3_32_3" style:data-style-name="N19">
      <style:table-cell-properties style:vertical-align="middle" fo:background-color="transparent" style:repeat-content="false"/>
      <style:paragraph-properties fo:text-align="center"/>
    </style:style>
    <style:style style:name="ce11" style:family="table-cell" style:parent-style-name="Normale_32_2_32_4_32_2" style:data-style-name="N0">
      <style:table-cell-properties fo:border="thin solid #000000" style:vertical-align="middle" fo:background-color="#FFFFFF" style:repeat-content="false"/>
      <style:paragraph-properties fo:text-align="center" style:writing-mode="lr"/>
      <style:text-properties style:font-name="Arial" style:font-name-asian="Arial" style:font-name-complex="Arial" fo:font-size="9pt" style:font-size-asian="9pt" style:font-size-complex="9pt"/>
    </style:style>
    <style:style style:name="ce12" style:family="table-cell" style:parent-style-name="Normale_32_8_32_2" style:data-style-name="N0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/>
    </style:style>
    <style:style style:name="ce13" style:family="table-cell" style:parent-style-name="Normale_32_8_32_2" style:data-style-name="N0">
      <style:table-cell-properties fo:border-top="none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/>
    </style:style>
    <style:style style:name="ce14" style:family="table-cell" style:parent-style-name="Migliaia_32_5" style:data-style-name="N36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/>
    </style:style>
    <style:style style:name="ce15" style:family="table-cell" style:parent-style-name="Migliaia_32_5" style:data-style-name="N0">
      <style:table-cell-properties fo:border="thin solid #000000" style:vertical-align="top" style:repeat-content="false"/>
      <style:paragraph-properties fo:text-align="start" fo:margin-left="0cm"/>
      <style:text-properties style:font-name="Arial" style:font-name-asian="Arial" style:font-name-complex="Arial" fo:font-size="9pt" style:font-size-asian="9pt" style:font-size-complex="9pt"/>
    </style:style>
    <style:style style:name="ce16" style:family="table-cell" style:parent-style-name="Normale_32_4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/>
    </style:style>
    <style:style style:name="ce17" style:family="table-cell" style:parent-style-name="Normale_32_4" style:data-style-name="N0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/>
    </style:style>
    <style:style style:name="ce18" style:family="table-cell" style:parent-style-name="Normale_32_4" style:data-style-name="N0">
      <style:table-cell-properties fo:border-top="none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/>
    </style:style>
    <style:style style:name="ce19" style:family="table-cell" style:parent-style-name="Normale_32_2_32_4_32_2" style:data-style-name="N0">
      <style:table-cell-properties style:vertical-align="middle" fo:background-color="#FFFFFF" style:repeat-content="false"/>
      <style:paragraph-properties fo:text-align="center" style:writing-mode="lr"/>
      <style:text-properties style:font-name="Arial" style:font-name-asian="Arial" style:font-name-complex="Arial" fo:font-size="9pt" style:font-size-asian="9pt" style:font-size-complex="9pt"/>
    </style:style>
    <style:style style:name="ce20" style:family="table-cell" style:parent-style-name="Normale_32_8_32_2" style:data-style-name="N0">
      <style:table-cell-properties style:vertical-align="middle" fo:background-color="transparent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/>
    </style:style>
    <style:style style:name="ce21" style:family="table-cell" style:parent-style-name="Normale_32_4" style:data-style-name="N0">
      <style:table-cell-properties style:vertical-align="top" fo:background-color="transparent" style:repeat-content="false"/>
      <style:paragraph-properties fo:text-align="start" fo:margin-left="0cm"/>
      <style:text-properties style:font-name="Arial" style:font-name-asian="Arial" style:font-name-complex="Arial" fo:font-size="9pt" style:font-size-asian="9pt" style:font-size-complex="9pt"/>
    </style:style>
    <style:style style:name="ce22" style:family="table-cell" style:parent-style-name="Normale_32_4" style:data-style-name="N0">
      <style:table-cell-properties style:vertical-align="automatic" fo:background-color="transparent"/>
      <style:text-properties style:font-name="Calibri" style:font-name-asian="Calibri" style:font-name-complex="Calibri"/>
    </style:style>
    <style:style style:name="co1" style:family="table-column">
      <style:table-column-properties fo:break-before="auto" style:column-width="6.21770833333333cm"/>
    </style:style>
    <style:style style:name="co2" style:family="table-column">
      <style:table-column-properties fo:break-before="auto" style:column-width="4.49791666666667cm"/>
    </style:style>
    <style:style style:name="co3" style:family="table-column">
      <style:table-column-properties fo:break-before="auto" style:column-width="4.33916666666667cm"/>
    </style:style>
    <style:style style:name="co4" style:family="table-column">
      <style:table-column-properties fo:break-before="auto" style:column-width="4.97416666666667cm"/>
    </style:style>
    <style:style style:name="co5" style:family="table-column">
      <style:table-column-properties fo:break-before="auto" style:column-width="7.858125cm"/>
    </style:style>
    <style:style style:name="co6" style:family="table-column">
      <style:table-column-properties fo:break-before="auto" style:column-width="1.69333333333333cm"/>
    </style:style>
    <style:style style:name="ro1" style:family="table-row">
      <style:table-row-properties style:row-height="12pt" style:use-optimal-row-height="true" fo:break-before="auto"/>
    </style:style>
    <style:style style:name="ro2" style:family="table-row">
      <style:table-row-properties style:row-height="36.75pt" style:use-optimal-row-height="false" fo:break-before="auto"/>
    </style:style>
    <style:style style:name="ro3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pag_2_°_trim-2026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number-columns-repeated="2" table:default-cell-style-name="ce2"/>
        <table:table-column table:style-name="co5" table:default-cell-style-name="ce2"/>
        <table:table-column table:style-name="co6" table:number-columns-repeated="16378" table:default-cell-style-name="ce2"/>
        <table:table-row table:number-rows-repeated="2" table:style-name="ro1">
          <table:table-cell table:number-columns-repeated="4" table:style-name="ce2"/>
          <table:table-cell table:number-columns-repeated="2" table:style-name="ce3"/>
          <table:table-cell table:number-columns-repeated="16378" table:style-name="ce2"/>
        </table:table-row>
        <table:table-row table:style-name="ro2">
          <table:table-cell office:value-type="string" table:style-name="ce4">
            <text:p>ANNO DI RIFERIMENTO DEL <text:s/>PAGAMENTO</text:p>
          </table:table-cell>
          <table:table-cell office:value-type="string" table:style-name="ce5">
            <text:p>TRIMESTRE</text:p>
          </table:table-cell>
          <table:table-cell office:value-type="string" table:style-name="ce6">
            <text:p>CATEGORIA DI SPESA</text:p>
          </table:table-cell>
          <table:table-cell office:value-type="string" table:style-name="ce4">
            <text:p>TIPOLOGIA DI SPESA</text:p>
          </table:table-cell>
          <table:table-cell office:value-type="string" table:style-name="ce7">
            <text:p>IMPORTO</text:p>
          </table:table-cell>
          <table:table-cell office:value-type="string" table:style-name="ce8">
            <text:p>BENEFICIARIO</text:p>
          </table:table-cell>
          <table:table-cell table:style-name="ce9"/>
          <table:table-cell table:style-name="ce10"/>
          <table:table-cell table:number-columns-repeated="16376" table:style-name="ce9"/>
        </table:table-row>
        <table:table-row table:style-name="ro1">
          <table:table-cell office:value-type="float" office:value="2026" table:style-name="ce11">
            <text:p>2026</text:p>
          </table:table-cell>
          <table:table-cell office:value-type="float" office:value="2" table:style-name="ce11">
            <text:p>2</text:p>
          </table:table-cell>
          <table:table-cell office:value-type="string" table:style-name="ce12">
            <text:p>USCITE CORRENTI</text:p>
          </table:table-cell>
          <table:table-cell office:value-type="string" table:style-name="ce13">
            <text:p>Acquisto di beni e servizi</text:p>
          </table:table-cell>
          <table:table-cell office:value-type="float" office:value="1345.71" table:style-name="ce14">
            <text:p><text:s/>1.345,71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511.44" table:style-name="ce14">
            <text:p><text:s/>511,44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6027.0199999999995" table:style-name="ce14">
            <text:p><text:s/>6.027,02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42.300000000000004" table:style-name="ce14">
            <text:p><text:s/>42,3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62.79999999999998" table:style-name="ce14">
            <text:p><text:s/>162,8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02.80000000000001" table:style-name="ce14">
            <text:p><text:s/>102,8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14.5" table:style-name="ce14">
            <text:p><text:s/>114,5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1.2" table:style-name="ce14">
            <text:p><text:s/>21,2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0.5" table:style-name="ce14">
            <text:p><text:s/>10,5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61932.02000000002" table:style-name="ce14">
            <text:p><text:s/>161.932,02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0" table:style-name="ce14">
            <text:p><text:s/>20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63" table:style-name="ce14">
            <text:p><text:s/>63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37.5" table:style-name="ce14">
            <text:p><text:s/>37,5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83" table:style-name="ce14">
            <text:p><text:s/>83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10.39999999999999" table:style-name="ce14">
            <text:p><text:s/>110,4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1">
            <text:p>2026</text:p>
          </table:table-cell>
          <table:table-cell office:value-type="float" office:value="2" table:style-name="ce11">
            <text:p>2</text:p>
          </table:table-cell>
          <table:table-cell office:value-type="string" table:style-name="ce12">
            <text:p>USCITE CORRENTI</text:p>
          </table:table-cell>
          <table:table-cell office:value-type="string" table:style-name="ce13">
            <text:p>Acquisto di beni e servizi</text:p>
          </table:table-cell>
          <table:table-cell office:value-type="float" office:value="276.68" table:style-name="ce14">
            <text:p><text:s/>276,68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639.11" table:style-name="ce14">
            <text:p><text:s/>639,11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308.99" table:style-name="ce14">
            <text:p><text:s/>308,99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27.21" table:style-name="ce14">
            <text:p><text:s/>227,21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34.4" table:style-name="ce14">
            <text:p><text:s/>234,4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08.8" table:style-name="ce14">
            <text:p><text:s/>208,8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56.709999999999994" table:style-name="ce14">
            <text:p><text:s/>56,71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4.27" table:style-name="ce14">
            <text:p><text:s/>14,27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38.07" table:style-name="ce14">
            <text:p><text:s/>38,07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4.27" table:style-name="ce14">
            <text:p><text:s/>14,27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9.04" table:style-name="ce14">
            <text:p><text:s/>19,04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4.27" table:style-name="ce14">
            <text:p><text:s/>14,27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1">
            <text:p>2026</text:p>
          </table:table-cell>
          <table:table-cell office:value-type="float" office:value="2" table:style-name="ce11">
            <text:p>2</text:p>
          </table:table-cell>
          <table:table-cell office:value-type="string" table:style-name="ce12">
            <text:p>USCITE CORRENTI</text:p>
          </table:table-cell>
          <table:table-cell office:value-type="string" table:style-name="ce13">
            <text:p>Acquisto di beni e servizi</text:p>
          </table:table-cell>
          <table:table-cell office:value-type="float" office:value="14.479999999999999" table:style-name="ce14">
            <text:p><text:s/>14,48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9.52" table:style-name="ce14">
            <text:p><text:s/>9,52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1">
            <text:p>2026</text:p>
          </table:table-cell>
          <table:table-cell office:value-type="float" office:value="2" table:style-name="ce11">
            <text:p>2</text:p>
          </table:table-cell>
          <table:table-cell office:value-type="string" table:style-name="ce12">
            <text:p>USCITE CORRENTI</text:p>
          </table:table-cell>
          <table:table-cell office:value-type="string" table:style-name="ce13">
            <text:p>Acquisto di beni e servizi</text:p>
          </table:table-cell>
          <table:table-cell office:value-type="float" office:value="1440" table:style-name="ce14">
            <text:p><text:s/>1.440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6824.260000000002" table:style-name="ce14">
            <text:p><text:s/>26.824,26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4.4" table:style-name="ce14">
            <text:p><text:s/>24,4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61.58999999999997" table:style-name="ce14">
            <text:p><text:s/>261,59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1057.6199999999999" table:style-name="ce14">
            <text:p><text:s/>1.057,62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44067.72" table:style-name="ce14">
            <text:p><text:s/>44.067,72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4702.93" table:style-name="ce14">
            <text:p><text:s/>4.702,93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5350.13" table:style-name="ce14">
            <text:p><text:s/>5.350,13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508.42" table:style-name="ce14">
            <text:p><text:s/>508,42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1">
            <text:p>2026</text:p>
          </table:table-cell>
          <table:table-cell office:value-type="float" office:value="2" table:style-name="ce11">
            <text:p>2</text:p>
          </table:table-cell>
          <table:table-cell office:value-type="string" table:style-name="ce12">
            <text:p>USCITE CORRENTI</text:p>
          </table:table-cell>
          <table:table-cell office:value-type="string" table:style-name="ce13">
            <text:p>Acquisto di beni e servizi</text:p>
          </table:table-cell>
          <table:table-cell office:value-type="float" office:value="1659.2" table:style-name="ce14">
            <text:p><text:s/>1.659,2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566.11" table:style-name="ce14">
            <text:p><text:s/>566,11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486.94" table:style-name="ce14">
            <text:p><text:s/>1.486,94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598.48" table:style-name="ce14">
            <text:p><text:s/>1.598,48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49812.480000000003" table:style-name="ce14">
            <text:p><text:s/>49.812,48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30.27000000000001" table:style-name="ce14">
            <text:p><text:s/>130,27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1266.97" table:style-name="ce14">
            <text:p><text:s/>1.266,97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815.84" table:style-name="ce14">
            <text:p><text:s/>815,84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7934.4400000000005" table:style-name="ce14">
            <text:p><text:s/>7.934,44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00.96" table:style-name="ce14">
            <text:p><text:s/>200,96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90.32" table:style-name="ce14">
            <text:p><text:s/>190,32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172532.61348914908" table:style-name="ce14">
            <text:p><text:s/>172.532,61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1">
            <text:p>2026</text:p>
          </table:table-cell>
          <table:table-cell office:value-type="float" office:value="2" table:style-name="ce11">
            <text:p>2</text:p>
          </table:table-cell>
          <table:table-cell office:value-type="string" table:style-name="ce12">
            <text:p>USCITE IN CONTO CAPITALE</text:p>
          </table:table-cell>
          <table:table-cell office:value-type="string" table:style-name="ce13">
            <text:p>Altre spese in conto capitale</text:p>
          </table:table-cell>
          <table:table-cell office:value-type="float" office:value="1105" table:style-name="ce14">
            <text:p><text:s/>1.105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880" table:style-name="ce14">
            <text:p><text:s/>880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686.71" table:style-name="ce14">
            <text:p><text:s/>686,71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1">
            <text:p>2026</text:p>
          </table:table-cell>
          <table:table-cell office:value-type="float" office:value="2" table:style-name="ce11">
            <text:p>2</text:p>
          </table:table-cell>
          <table:table-cell office:value-type="string" table:style-name="ce12">
            <text:p>USCITE CORRENTI</text:p>
          </table:table-cell>
          <table:table-cell office:value-type="string" table:style-name="ce13">
            <text:p>Acquisto di beni e servizi</text:p>
          </table:table-cell>
          <table:table-cell office:value-type="float" office:value="446.74" table:style-name="ce14">
            <text:p><text:s/>446,74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99.6" table:style-name="ce14">
            <text:p><text:s/>99,6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84.84999999999997" table:style-name="ce14">
            <text:p><text:s/>184,85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60.75" table:style-name="ce14">
            <text:p><text:s/>160,75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685.3200000000002" table:style-name="ce14">
            <text:p><text:s/>1.685,32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3179.0699999999997" table:style-name="ce14">
            <text:p><text:s/>3.179,07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443.3899999999999" table:style-name="ce14">
            <text:p><text:s/>1.443,39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946.15" table:style-name="ce14">
            <text:p><text:s/>946,15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271.09" table:style-name="ce14">
            <text:p><text:s/>2.271,09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57.6" table:style-name="ce14">
            <text:p><text:s/>157,6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860.42000000000007" table:style-name="ce14">
            <text:p><text:s/>860,42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388" table:style-name="ce14">
            <text:p><text:s/>388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2458.1" table:style-name="ce14">
            <text:p><text:s/>12.458,1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40.38999999999999" table:style-name="ce14">
            <text:p><text:s/>140,39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624.13" table:style-name="ce14">
            <text:p><text:s/>624,13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4044.04" table:style-name="ce14">
            <text:p><text:s/>4.044,04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787.25" table:style-name="ce14">
            <text:p><text:s/>1.787,25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954.74" table:style-name="ce14">
            <text:p><text:s/>954,74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6.470000000000006" table:style-name="ce14">
            <text:p><text:s/>26,47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69.3" table:style-name="ce14">
            <text:p><text:s/>69,3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3.91" table:style-name="ce14">
            <text:p><text:s/>3,91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819.84" table:style-name="ce14">
            <text:p><text:s/>819,84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768.6" table:style-name="ce14">
            <text:p><text:s/>768,6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16522.75" table:style-name="ce14">
            <text:p><text:s/>16.522,75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380.99" table:style-name="ce14">
            <text:p><text:s/>380,99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400" table:style-name="ce14">
            <text:p><text:s/>400,00<text:s/></text:p>
          </table:table-cell>
          <table:table-cell office:value-type="string" table:style-name="ce15">
            <text:p>SOGGETTO ESTER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4098.1399999999994" table:style-name="ce14">
            <text:p><text:s/>4.098,14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67.88" table:style-name="ce14">
            <text:p><text:s/>167,88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20541.510000000002" table:style-name="ce14">
            <text:p><text:s/>20.541,51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81095.55" table:style-name="ce14">
            <text:p><text:s/>181.095,55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4694.63" table:style-name="ce14">
            <text:p><text:s/>4.694,63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319.74" table:style-name="ce14">
            <text:p><text:s/>319,74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124.34" table:style-name="ce14">
            <text:p><text:s/>124,34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108167.56" table:style-name="ce14">
            <text:p><text:s/>108.167,56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123052.73999999999" table:style-name="ce14">
            <text:p><text:s/>123.052,74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96902.540000000008" table:style-name="ce14">
            <text:p><text:s/>96.902,54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32261.81" table:style-name="ce14">
            <text:p><text:s/>32.261,81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2001.56" table:style-name="ce14">
            <text:p><text:s/>2.001,56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31695.599999999999" table:style-name="ce14">
            <text:p><text:s/>31.695,6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14358.449999999999" table:style-name="ce14">
            <text:p><text:s/>14.358,45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82.84" table:style-name="ce14">
            <text:p><text:s/>182,84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839.1400000000001" table:style-name="ce14">
            <text:p><text:s/>839,14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536.56999999999994" table:style-name="ce14">
            <text:p><text:s/>536,57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480.81000000000006" table:style-name="ce14">
            <text:p><text:s/>480,81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657.92000000000007" table:style-name="ce14">
            <text:p><text:s/>657,92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18.1" table:style-name="ce14">
            <text:p><text:s/>118,1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4.95" table:style-name="ce14">
            <text:p><text:s/>14,95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79.740000000000009" table:style-name="ce14">
            <text:p><text:s/>79,74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78.34" table:style-name="ce14">
            <text:p><text:s/>78,34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97.18" table:style-name="ce14">
            <text:p><text:s/>97,18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66.77000000000001" table:style-name="ce14">
            <text:p><text:s/>66,77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8" table:style-name="ce14">
            <text:p><text:s/>28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68" table:style-name="ce14">
            <text:p><text:s/>168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4" table:style-name="ce14">
            <text:p><text:s/>14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323.35999999999996" table:style-name="ce14">
            <text:p><text:s/>323,36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75.91" table:style-name="ce14">
            <text:p><text:s/>75,91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47.32" table:style-name="ce14">
            <text:p><text:s/>147,32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432.62" table:style-name="ce14">
            <text:p><text:s/>432,62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105.44" table:style-name="ce14">
            <text:p><text:s/>1.105,44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350.27" table:style-name="ce14">
            <text:p><text:s/>350,27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95.67" table:style-name="ce14">
            <text:p><text:s/>95,67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583.84" table:style-name="ce14">
            <text:p><text:s/>583,84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649.67999999999995" table:style-name="ce14">
            <text:p><text:s/>649,68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06.69" table:style-name="ce14">
            <text:p><text:s/>206,69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325.91000000000003" table:style-name="ce14">
            <text:p><text:s/>325,91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32.56" table:style-name="ce14">
            <text:p><text:s/>232,56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82.16" table:style-name="ce14">
            <text:p><text:s/>182,16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429.68" table:style-name="ce14">
            <text:p><text:s/>429,68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5.49" table:style-name="ce14">
            <text:p><text:s/>5,49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99.66000000000003" table:style-name="ce14">
            <text:p><text:s/>299,66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640.55999999999995" table:style-name="ce14">
            <text:p><text:s/>640,56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637.26" table:style-name="ce14">
            <text:p><text:s/>637,26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012.75" table:style-name="ce14">
            <text:p><text:s/>1.012,75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12.68" table:style-name="ce14">
            <text:p><text:s/>112,68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405.26" table:style-name="ce14">
            <text:p><text:s/>405,26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21.08999999999997" table:style-name="ce14">
            <text:p><text:s/>221,09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7.1" table:style-name="ce14">
            <text:p><text:s/>7,1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34.04" table:style-name="ce14">
            <text:p><text:s/>34,04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2.21" table:style-name="ce14">
            <text:p><text:s/>2,21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.81" table:style-name="ce14">
            <text:p><text:s/>2,81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75.20999999999998" table:style-name="ce14">
            <text:p><text:s/>275,21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14198.86" table:style-name="ce14">
            <text:p><text:s/>14.198,86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4455.3599999999997" table:style-name="ce14">
            <text:p><text:s/>4.455,36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48080.13" table:style-name="ce14">
            <text:p><text:s/>48.080,13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848.96" table:style-name="ce14">
            <text:p><text:s/>1.848,96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517" table:style-name="ce14">
            <text:p><text:s/>517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204.7600000000002" table:style-name="ce14">
            <text:p><text:s/>2.204,76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1">
            <text:p>2026</text:p>
          </table:table-cell>
          <table:table-cell office:value-type="float" office:value="2" table:style-name="ce11">
            <text:p>2</text:p>
          </table:table-cell>
          <table:table-cell office:value-type="string" table:style-name="ce12">
            <text:p>USCITE CORRENTI</text:p>
          </table:table-cell>
          <table:table-cell office:value-type="string" table:style-name="ce13">
            <text:p>Altre spese correnti</text:p>
          </table:table-cell>
          <table:table-cell office:value-type="float" office:value="3577.51" table:style-name="ce14">
            <text:p><text:s/>3.577,51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1">
            <text:p>2026</text:p>
          </table:table-cell>
          <table:table-cell office:value-type="float" office:value="2" table:style-name="ce11">
            <text:p>2</text:p>
          </table:table-cell>
          <table:table-cell office:value-type="string" table:style-name="ce12">
            <text:p>USCITE CORRENTI</text:p>
          </table:table-cell>
          <table:table-cell office:value-type="string" table:style-name="ce13">
            <text:p>Altre spese correnti</text:p>
          </table:table-cell>
          <table:table-cell office:value-type="float" office:value="8568.5300000000007" table:style-name="ce14">
            <text:p><text:s/>8.568,53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1627.88" table:style-name="ce14">
            <text:p><text:s/>1.627,88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520.77" table:style-name="ce14">
            <text:p><text:s/>520,77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1">
            <text:p>2026</text:p>
          </table:table-cell>
          <table:table-cell office:value-type="float" office:value="2" table:style-name="ce11">
            <text:p>2</text:p>
          </table:table-cell>
          <table:table-cell office:value-type="string" table:style-name="ce12">
            <text:p>USCITE IN CONTO CAPITALE</text:p>
          </table:table-cell>
          <table:table-cell office:value-type="string" table:style-name="ce13">
            <text:p>Altre spese in conto capitale</text:p>
          </table:table-cell>
          <table:table-cell office:value-type="float" office:value="45162.59" table:style-name="ce14">
            <text:p><text:s/>45.162,59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32.98000000000002" table:style-name="ce14">
            <text:p><text:s/>132,98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352.14" table:style-name="ce14">
            <text:p><text:s/>352,14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657.77" table:style-name="ce14">
            <text:p><text:s/>2.657,77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03.75999999999999" table:style-name="ce14">
            <text:p><text:s/>103,76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Investimenti in beni materiali</text:p>
          </table:table-cell>
          <table:table-cell office:value-type="float" office:value="554.54" table:style-name="ce14">
            <text:p><text:s/>554,54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5498.17" table:style-name="ce14">
            <text:p><text:s/>5.498,17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41721.29" table:style-name="ce14">
            <text:p><text:s/>141.721,29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428.5300000000002" table:style-name="ce14">
            <text:p><text:s/>1.428,53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15.07" table:style-name="ce14">
            <text:p><text:s/>15,07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28974.43" table:style-name="ce14">
            <text:p><text:s/>28.974,43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Investimenti in beni materiali</text:p>
          </table:table-cell>
          <table:table-cell office:value-type="float" office:value="200880.97" table:style-name="ce14">
            <text:p><text:s/>200.880,97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130909.8" table:style-name="ce14">
            <text:p><text:s/>130.909,8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2604.27" table:style-name="ce14">
            <text:p><text:s/>2.604,27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61979.840000000004" table:style-name="ce14">
            <text:p><text:s/>61.979,84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8675.44" table:style-name="ce14">
            <text:p><text:s/>8.675,44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52" table:style-name="ce14">
            <text:p><text:s/>252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1238.46" table:style-name="ce14">
            <text:p><text:s/>1.238,46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325.2" table:style-name="ce14">
            <text:p><text:s/>325,2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2480" table:style-name="ce14">
            <text:p><text:s/>12.480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29962.71" table:style-name="ce14">
            <text:p><text:s/>29.962,71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03.75999999999999" table:style-name="ce14">
            <text:p><text:s/>103,76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Investimenti in beni materiali</text:p>
          </table:table-cell>
          <table:table-cell office:value-type="float" office:value="554.54" table:style-name="ce14">
            <text:p><text:s/>554,54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39.04" table:style-name="ce14">
            <text:p><text:s/>39,04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33281.26" table:style-name="ce14">
            <text:p><text:s/>33.281,26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58731.630000000005" table:style-name="ce14">
            <text:p><text:s/>58.731,63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27697.62" table:style-name="ce14">
            <text:p><text:s/>27.697,62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73679.009999999995" table:style-name="ce14">
            <text:p><text:s/>73.679,01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554895.01" table:style-name="ce14">
            <text:p><text:s/>554.895,01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364136.62" table:style-name="ce14">
            <text:p><text:s/>364.136,62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57303.83" table:style-name="ce14">
            <text:p><text:s/>57.303,83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27129.620000000003" table:style-name="ce14">
            <text:p><text:s/>27.129,62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19594.870000000003" table:style-name="ce14">
            <text:p><text:s/>19.594,87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333828.12" table:style-name="ce14">
            <text:p><text:s/>333.828,12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1741.61" table:style-name="ce14">
            <text:p><text:s/>11.741,61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5404.9500000000007" table:style-name="ce14">
            <text:p><text:s/>5.404,95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3654.9700000000003" table:style-name="ce14">
            <text:p><text:s/>3.654,97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30126.39" table:style-name="ce14">
            <text:p><text:s/>30.126,39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1275.9199999999998" table:style-name="ce14">
            <text:p><text:s/>1.275,92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625.62" table:style-name="ce14">
            <text:p><text:s/>625,62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37.71" table:style-name="ce14">
            <text:p><text:s/>137,71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7480.31" table:style-name="ce14">
            <text:p><text:s/>7.480,31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93.65" table:style-name="ce14">
            <text:p><text:s/>93,65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4149.8500000000004" table:style-name="ce14">
            <text:p><text:s/>4.149,85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3660" table:style-name="ce14">
            <text:p><text:s/>3.660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503.45" table:style-name="ce14">
            <text:p><text:s/>1.503,45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5286.66" table:style-name="ce14">
            <text:p><text:s/>5.286,66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50" table:style-name="ce14">
            <text:p><text:s/>250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158224.19" table:style-name="ce14">
            <text:p><text:s/>158.224,19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39251.049999999996" table:style-name="ce14">
            <text:p><text:s/>39.251,05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803.16000000000008" table:style-name="ce14">
            <text:p><text:s/>803,16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18300" table:style-name="ce14">
            <text:p><text:s/>18.300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6500" table:style-name="ce14">
            <text:p><text:s/>6.500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11805" table:style-name="ce14">
            <text:p><text:s/>11.805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44798.17" table:style-name="ce14">
            <text:p><text:s/>44.798,17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20682.87" table:style-name="ce14">
            <text:p><text:s/>20.682,87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131180.88" table:style-name="ce14">
            <text:p><text:s/>131.180,88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1323" table:style-name="ce14">
            <text:p><text:s/>1.323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51156.229999999996" table:style-name="ce14">
            <text:p><text:s/>51.156,23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3296.95" table:style-name="ce14">
            <text:p><text:s/>3.296,95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0328.84" table:style-name="ce14">
            <text:p><text:s/>10.328,84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0121.72947870256" table:style-name="ce14">
            <text:p><text:s/>20.121,73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123791.77" table:style-name="ce14">
            <text:p><text:s/>123.791,77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73.27999999999997" table:style-name="ce14">
            <text:p><text:s/>273,28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5955.25" table:style-name="ce14">
            <text:p><text:s/>5.955,25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9014.940000000002" table:style-name="ce14">
            <text:p><text:s/>19.014,94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77.460000000000008" table:style-name="ce14">
            <text:p><text:s/>77,46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79.11" table:style-name="ce14">
            <text:p><text:s/>79,11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123377.59" table:style-name="ce14">
            <text:p><text:s/>123.377,59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Investimenti in beni materiali</text:p>
          </table:table-cell>
          <table:table-cell office:value-type="float" office:value="360107.14" table:style-name="ce14">
            <text:p><text:s/>360.107,14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91.74999999999997" table:style-name="ce14">
            <text:p><text:s/>191,75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743.6399999999999" table:style-name="ce14">
            <text:p><text:s/>1.743,64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11.75" table:style-name="ce14">
            <text:p><text:s/>11,75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2350.71" table:style-name="ce14">
            <text:p><text:s/>2.350,71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3300" table:style-name="ce14">
            <text:p><text:s/>3.300,00<text:s/></text:p>
          </table:table-cell>
          <table:table-cell office:value-type="string" table:style-name="ce15">
            <text:p>SOGGETTO ESTER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4640" table:style-name="ce14">
            <text:p><text:s/>14.640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7009.82" table:style-name="ce14">
            <text:p><text:s/>7.009,82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10583.25" table:style-name="ce14">
            <text:p><text:s/>10.583,25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10395.14" table:style-name="ce14">
            <text:p><text:s/>10.395,14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5105.4400000000005" table:style-name="ce14">
            <text:p><text:s/>5.105,44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9105.5500000000011" table:style-name="ce14">
            <text:p><text:s/>9.105,55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11051.94" table:style-name="ce14">
            <text:p><text:s/>11.051,94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7598.329999999999" table:style-name="ce14">
            <text:p><text:s/>7.598,33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9138.2099999999991" table:style-name="ce14">
            <text:p><text:s/>9.138,21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3315.96" table:style-name="ce14">
            <text:p><text:s/>3.315,96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774.08999999999992" table:style-name="ce14">
            <text:p><text:s/>774,09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78.199999999999989" table:style-name="ce14">
            <text:p><text:s/>78,2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Investimenti in beni materiali</text:p>
          </table:table-cell>
          <table:table-cell office:value-type="float" office:value="2808.34" table:style-name="ce14">
            <text:p><text:s/>2.808,34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Investimenti in beni materiali</text:p>
          </table:table-cell>
          <table:table-cell office:value-type="float" office:value="286.60000000000002" table:style-name="ce14">
            <text:p><text:s/>286,6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1598.69" table:style-name="ce14">
            <text:p><text:s/>1.598,69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4717.75" table:style-name="ce14">
            <text:p><text:s/>4.717,75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6201.66" table:style-name="ce14">
            <text:p><text:s/>6.201,66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4.13" table:style-name="ce14">
            <text:p><text:s/>4,13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518.79999999999995" table:style-name="ce14">
            <text:p><text:s/>518,8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8.82" table:style-name="ce14">
            <text:p><text:s/>8,82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1">
            <text:p>2026</text:p>
          </table:table-cell>
          <table:table-cell office:value-type="float" office:value="2" table:style-name="ce11">
            <text:p>2</text:p>
          </table:table-cell>
          <table:table-cell office:value-type="string" table:style-name="ce12">
            <text:p>USCITE CORRENTI</text:p>
          </table:table-cell>
          <table:table-cell office:value-type="string" table:style-name="ce13">
            <text:p>Altre spese correnti</text:p>
          </table:table-cell>
          <table:table-cell office:value-type="float" office:value="1985.6599999999999" table:style-name="ce14">
            <text:p><text:s/>1.985,66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.7300000000000004" table:style-name="ce14">
            <text:p><text:s/>2,73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4284.1799999999994" table:style-name="ce14">
            <text:p><text:s/>4.284,18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Interessi Passivi</text:p>
          </table:table-cell>
          <table:table-cell office:value-type="float" office:value="13.34" table:style-name="ce14">
            <text:p><text:s/>13,34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3810.19" table:style-name="ce14">
            <text:p><text:s/>3.810,19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979.1899999999998" table:style-name="ce14">
            <text:p><text:s/>1.979,19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65.239999999999995" table:style-name="ce14">
            <text:p><text:s/>65,24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517.29999999999995" table:style-name="ce14">
            <text:p><text:s/>517,3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9.91" table:style-name="ce14">
            <text:p><text:s/>9,91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9.91" table:style-name="ce14">
            <text:p><text:s/>9,91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707.92000000000007" table:style-name="ce14">
            <text:p><text:s/>707,92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126.99" table:style-name="ce14">
            <text:p><text:s/>126,99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864" table:style-name="ce14">
            <text:p><text:s/>864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721.8" table:style-name="ce14">
            <text:p><text:s/>1.721,8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9487.1899999999987" table:style-name="ce14">
            <text:p><text:s/>9.487,19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6431.59" table:style-name="ce14">
            <text:p><text:s/>6.431,59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7028.1399999999994" table:style-name="ce14">
            <text:p><text:s/>7.028,14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10829.57" table:style-name="ce14">
            <text:p><text:s/>10.829,57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7783.36" table:style-name="ce14">
            <text:p><text:s/>7.783,36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7782.7000000000007" table:style-name="ce14">
            <text:p><text:s/>7.782,7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1">
            <text:p>2026</text:p>
          </table:table-cell>
          <table:table-cell office:value-type="float" office:value="2" table:style-name="ce11">
            <text:p>2</text:p>
          </table:table-cell>
          <table:table-cell office:value-type="string" table:style-name="ce12">
            <text:p>USCITE CORRENTI</text:p>
          </table:table-cell>
          <table:table-cell office:value-type="string" table:style-name="ce13">
            <text:p>Altre spese correnti</text:p>
          </table:table-cell>
          <table:table-cell office:value-type="float" office:value="4482.34" table:style-name="ce14">
            <text:p><text:s/>4.482,34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10813.75" table:style-name="ce14">
            <text:p><text:s/>10.813,75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16.25" table:style-name="ce14">
            <text:p><text:s/>16,25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3972.39" table:style-name="ce14">
            <text:p><text:s/>3.972,39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795.5" table:style-name="ce14">
            <text:p><text:s/>795,5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3945.16" table:style-name="ce14">
            <text:p><text:s/>3.945,16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1137.1300000000001" table:style-name="ce14">
            <text:p><text:s/>1.137,13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340.14" table:style-name="ce14">
            <text:p><text:s/>340,14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15514.69" table:style-name="ce14">
            <text:p><text:s/>15.514,69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1183.75" table:style-name="ce14">
            <text:p><text:s/>1.183,75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80221.600000000006" table:style-name="ce14">
            <text:p><text:s/>80.221,6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250068.46" table:style-name="ce14">
            <text:p><text:s/>250.068,46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3120.45" table:style-name="ce14">
            <text:p><text:s/>3.120,45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60.300000000000004" table:style-name="ce14">
            <text:p><text:s/>60,3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549.96" table:style-name="ce14">
            <text:p><text:s/>549,96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240.02" table:style-name="ce14">
            <text:p><text:s/>1.240,02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6985.03" table:style-name="ce14">
            <text:p><text:s/>26.985,03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45961.42" table:style-name="ce14">
            <text:p><text:s/>45.961,42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3494.5299999999997" table:style-name="ce14">
            <text:p><text:s/>3.494,53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46412.5" table:style-name="ce14">
            <text:p><text:s/>46.412,5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3494.5299999999997" table:style-name="ce14">
            <text:p><text:s/>3.494,53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6889.8600000000006" table:style-name="ce14">
            <text:p><text:s/>6.889,86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311724.71000000002" table:style-name="ce14">
            <text:p><text:s/>311.724,71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225" table:style-name="ce14">
            <text:p><text:s/>2.225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Investimenti in beni materiali</text:p>
          </table:table-cell>
          <table:table-cell office:value-type="float" office:value="89.47" table:style-name="ce14">
            <text:p><text:s/>89,47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376.2" table:style-name="ce14">
            <text:p><text:s/>376,2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1006.5899999999999" table:style-name="ce14">
            <text:p><text:s/>1.006,59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Investimenti in beni materiali</text:p>
          </table:table-cell>
          <table:table-cell office:value-type="float" office:value="2146.1" table:style-name="ce14">
            <text:p><text:s/>2.146,1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25292.36" table:style-name="ce14">
            <text:p><text:s/>25.292,36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17421.120000000003" table:style-name="ce14">
            <text:p><text:s/>17.421,12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23272.78" table:style-name="ce14">
            <text:p><text:s/>23.272,78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190145.25" table:style-name="ce14">
            <text:p><text:s/>190.145,25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1195714.7" table:style-name="ce14">
            <text:p><text:s/>1.195.714,7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1881333.99" table:style-name="ce14">
            <text:p><text:s/>1.881.333,99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4374.92" table:style-name="ce14">
            <text:p><text:s/>4.374,92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2368.25" table:style-name="ce14">
            <text:p><text:s/>2.368,25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27206.85" table:style-name="ce14">
            <text:p><text:s/>27.206,85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244849.73" table:style-name="ce14">
            <text:p><text:s/>244.849,73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1">
            <text:p>2026</text:p>
          </table:table-cell>
          <table:table-cell office:value-type="float" office:value="2" table:style-name="ce11">
            <text:p>2</text:p>
          </table:table-cell>
          <table:table-cell office:value-type="string" table:style-name="ce12">
            <text:p>USCITE CORRENTI</text:p>
          </table:table-cell>
          <table:table-cell office:value-type="string" table:style-name="ce13">
            <text:p>Acquisto di beni e servizi</text:p>
          </table:table-cell>
          <table:table-cell office:value-type="float" office:value="1667.3400000000001" table:style-name="ce14">
            <text:p><text:s/>1.667,34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311.27" table:style-name="ce14">
            <text:p><text:s/>311,27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Investimenti in beni materiali</text:p>
          </table:table-cell>
          <table:table-cell office:value-type="float" office:value="1663.62" table:style-name="ce14">
            <text:p><text:s/>1.663,62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27760" table:style-name="ce14">
            <text:p><text:s/>27.760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879.59" table:style-name="ce14">
            <text:p><text:s/>879,59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476.4499999999998" table:style-name="ce14">
            <text:p><text:s/>2.476,45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42578" table:style-name="ce14">
            <text:p><text:s/>42.578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1285051.3800000001" table:style-name="ce14">
            <text:p><text:s/>1.285.051,38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4726.34" table:style-name="ce14">
            <text:p><text:s/>4.726,34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90.36" table:style-name="ce14">
            <text:p><text:s/>290,36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46.4" table:style-name="ce14">
            <text:p><text:s/>146,4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351.4" table:style-name="ce14">
            <text:p><text:s/>351,4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838.78" table:style-name="ce14">
            <text:p><text:s/>838,78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874.4" table:style-name="ce14">
            <text:p><text:s/>874,4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059.03" table:style-name="ce14">
            <text:p><text:s/>1.059,03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334.48" table:style-name="ce14">
            <text:p><text:s/>334,48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950000" table:style-name="ce14">
            <text:p><text:s/>950.000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90.32" table:style-name="ce14">
            <text:p><text:s/>190,32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3946.3300000000004" table:style-name="ce14">
            <text:p><text:s/>3.946,33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3375.2400000000002" table:style-name="ce14">
            <text:p><text:s/>3.375,24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32088.23" table:style-name="ce14">
            <text:p><text:s/>32.088,23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121269.44" table:style-name="ce14">
            <text:p><text:s/>121.269,44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8445.65" table:style-name="ce14">
            <text:p><text:s/>8.445,65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4267.21" table:style-name="ce14">
            <text:p><text:s/>4.267,21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12378.3" table:style-name="ce14">
            <text:p><text:s/>12.378,3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1">
            <text:p>2026</text:p>
          </table:table-cell>
          <table:table-cell office:value-type="float" office:value="2" table:style-name="ce11">
            <text:p>2</text:p>
          </table:table-cell>
          <table:table-cell office:value-type="string" table:style-name="ce12">
            <text:p>USCITE CORRENTI</text:p>
          </table:table-cell>
          <table:table-cell office:value-type="string" table:style-name="ce13">
            <text:p>Altre spese correnti</text:p>
          </table:table-cell>
          <table:table-cell office:value-type="float" office:value="7263.97" table:style-name="ce14">
            <text:p><text:s/>7.263,97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1">
            <text:p>2026</text:p>
          </table:table-cell>
          <table:table-cell office:value-type="float" office:value="2" table:style-name="ce11">
            <text:p>2</text:p>
          </table:table-cell>
          <table:table-cell office:value-type="string" table:style-name="ce12">
            <text:p>USCITE CORRENTI</text:p>
          </table:table-cell>
          <table:table-cell office:value-type="string" table:style-name="ce13">
            <text:p>Altre spese correnti</text:p>
          </table:table-cell>
          <table:table-cell office:value-type="float" office:value="7583.99" table:style-name="ce14">
            <text:p><text:s/>7.583,99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1">
            <text:p>2026</text:p>
          </table:table-cell>
          <table:table-cell office:value-type="float" office:value="2" table:style-name="ce11">
            <text:p>2</text:p>
          </table:table-cell>
          <table:table-cell office:value-type="string" table:style-name="ce12">
            <text:p>USCITE CORRENTI</text:p>
          </table:table-cell>
          <table:table-cell office:value-type="string" table:style-name="ce13">
            <text:p>Altre spese correnti</text:p>
          </table:table-cell>
          <table:table-cell office:value-type="float" office:value="6647.1900000000005" table:style-name="ce14">
            <text:p><text:s/>6.647,19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1">
            <text:p>2026</text:p>
          </table:table-cell>
          <table:table-cell office:value-type="float" office:value="2" table:style-name="ce11">
            <text:p>2</text:p>
          </table:table-cell>
          <table:table-cell office:value-type="string" table:style-name="ce12">
            <text:p>USCITE CORRENTI</text:p>
          </table:table-cell>
          <table:table-cell office:value-type="string" table:style-name="ce13">
            <text:p>Altre spese correnti</text:p>
          </table:table-cell>
          <table:table-cell office:value-type="float" office:value="4884.13" table:style-name="ce14">
            <text:p><text:s/>4.884,13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1">
            <text:p>2026</text:p>
          </table:table-cell>
          <table:table-cell office:value-type="float" office:value="2" table:style-name="ce11">
            <text:p>2</text:p>
          </table:table-cell>
          <table:table-cell office:value-type="string" table:style-name="ce12">
            <text:p>USCITE CORRENTI</text:p>
          </table:table-cell>
          <table:table-cell office:value-type="string" table:style-name="ce13">
            <text:p>Altre spese correnti</text:p>
          </table:table-cell>
          <table:table-cell office:value-type="float" office:value="10098.25" table:style-name="ce14">
            <text:p><text:s/>10.098,25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9635.380000000001" table:style-name="ce14">
            <text:p><text:s/>9.635,38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1">
            <text:p>2026</text:p>
          </table:table-cell>
          <table:table-cell office:value-type="float" office:value="2" table:style-name="ce11">
            <text:p>2</text:p>
          </table:table-cell>
          <table:table-cell office:value-type="string" table:style-name="ce12">
            <text:p>USCITE CORRENTI</text:p>
          </table:table-cell>
          <table:table-cell office:value-type="string" table:style-name="ce13">
            <text:p>Altre spese correnti</text:p>
          </table:table-cell>
          <table:table-cell office:value-type="float" office:value="6852.01" table:style-name="ce14">
            <text:p><text:s/>6.852,01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1">
            <text:p>2026</text:p>
          </table:table-cell>
          <table:table-cell office:value-type="float" office:value="2" table:style-name="ce11">
            <text:p>2</text:p>
          </table:table-cell>
          <table:table-cell office:value-type="string" table:style-name="ce12">
            <text:p>USCITE IN CONTO CAPITALE</text:p>
          </table:table-cell>
          <table:table-cell office:value-type="string" table:style-name="ce13">
            <text:p>Altre spese in conto capitale</text:p>
          </table:table-cell>
          <table:table-cell office:value-type="float" office:value="109372.09999999999" table:style-name="ce14">
            <text:p><text:s/>109.372,1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1">
            <text:p>2026</text:p>
          </table:table-cell>
          <table:table-cell office:value-type="float" office:value="2" table:style-name="ce11">
            <text:p>2</text:p>
          </table:table-cell>
          <table:table-cell office:value-type="string" table:style-name="ce12">
            <text:p>USCITE IN CONTO CAPITALE</text:p>
          </table:table-cell>
          <table:table-cell office:value-type="string" table:style-name="ce13">
            <text:p>Altre spese in conto capitale</text:p>
          </table:table-cell>
          <table:table-cell office:value-type="float" office:value="223543.58000000002" table:style-name="ce14">
            <text:p><text:s/>223.543,58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263565.48" table:style-name="ce14">
            <text:p><text:s/>263.565,48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134528.87" table:style-name="ce14">
            <text:p><text:s/>134.528,87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12993.13" table:style-name="ce14">
            <text:p><text:s/>12.993,13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10522.29" table:style-name="ce14">
            <text:p><text:s/>10.522,29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927.01" table:style-name="ce14">
            <text:p><text:s/>1.927,01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2045.79" table:style-name="ce14">
            <text:p><text:s/>2.045,79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49608.14" table:style-name="ce14">
            <text:p><text:s/>49.608,14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64344.590000000004" table:style-name="ce14">
            <text:p><text:s/>64.344,59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56911.29" table:style-name="ce14">
            <text:p><text:s/>56.911,29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81035.909999999989" table:style-name="ce14">
            <text:p><text:s/>81.035,91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76780.039999999994" table:style-name="ce14">
            <text:p><text:s/>76.780,04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30498.949999999997" table:style-name="ce14">
            <text:p><text:s/>30.498,95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335" table:style-name="ce14">
            <text:p><text:s/>335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581.16" table:style-name="ce14">
            <text:p><text:s/>2.581,16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280000" table:style-name="ce14">
            <text:p><text:s/>280.000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22000" table:style-name="ce14">
            <text:p><text:s/>22.000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16897.86" table:style-name="ce14">
            <text:p><text:s/>16.897,86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38.92" table:style-name="ce14">
            <text:p><text:s/>38,92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73197.119999999995" table:style-name="ce14">
            <text:p><text:s/>73.197,12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38993.64" table:style-name="ce14">
            <text:p><text:s/>38.993,64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221726.3" table:style-name="ce14">
            <text:p><text:s/>221.726,3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36211.440000000002" table:style-name="ce14">
            <text:p><text:s/>36.211,44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820" table:style-name="ce14">
            <text:p><text:s/>820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3240" table:style-name="ce14">
            <text:p><text:s/>3.240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70" table:style-name="ce14">
            <text:p><text:s/>70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765" table:style-name="ce14">
            <text:p><text:s/>765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55286.85" table:style-name="ce14">
            <text:p><text:s/>55.286,85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9.97" table:style-name="ce14">
            <text:p><text:s/>19,97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0328.86" table:style-name="ce14">
            <text:p><text:s/>10.328,86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53657.94" table:style-name="ce14">
            <text:p><text:s/>53.657,94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67700.740000000005" table:style-name="ce14">
            <text:p><text:s/>67.700,74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2801.88" table:style-name="ce14">
            <text:p><text:s/>12.801,88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504324.62" table:style-name="ce14">
            <text:p><text:s/>504.324,62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19772.18999999999" table:style-name="ce14">
            <text:p><text:s/>119.772,19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450" table:style-name="ce14">
            <text:p><text:s/>450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5286.66" table:style-name="ce14">
            <text:p><text:s/>5.286,66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3628.87" table:style-name="ce14">
            <text:p><text:s/>3.628,87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73.2" table:style-name="ce14">
            <text:p><text:s/>73,2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5112.1900000000005" table:style-name="ce14">
            <text:p><text:s/>5.112,19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Investimenti in beni materiali</text:p>
          </table:table-cell>
          <table:table-cell office:value-type="float" office:value="50.41" table:style-name="ce14">
            <text:p><text:s/>50,41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20541.46" table:style-name="ce14">
            <text:p><text:s/>20.541,46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8803.48" table:style-name="ce14">
            <text:p><text:s/>8.803,48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240.02" table:style-name="ce14">
            <text:p><text:s/>1.240,02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528.80999999999995" table:style-name="ce14">
            <text:p><text:s/>528,81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5225.22" table:style-name="ce14">
            <text:p><text:s/>5.225,22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44618.080000000002" table:style-name="ce14">
            <text:p><text:s/>44.618,08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667.3400000000001" table:style-name="ce14">
            <text:p><text:s/>1.667,34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1">
            <text:p>2026</text:p>
          </table:table-cell>
          <table:table-cell office:value-type="float" office:value="2" table:style-name="ce11">
            <text:p>2</text:p>
          </table:table-cell>
          <table:table-cell office:value-type="string" table:style-name="ce12">
            <text:p>USCITE CORRENTI</text:p>
          </table:table-cell>
          <table:table-cell office:value-type="string" table:style-name="ce13">
            <text:p>Acquisto di beni e servizi</text:p>
          </table:table-cell>
          <table:table-cell office:value-type="float" office:value="781.82" table:style-name="ce14">
            <text:p><text:s/>781,82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1">
            <text:p>2026</text:p>
          </table:table-cell>
          <table:table-cell office:value-type="float" office:value="2" table:style-name="ce11">
            <text:p>2</text:p>
          </table:table-cell>
          <table:table-cell office:value-type="string" table:style-name="ce12">
            <text:p>USCITE CORRENTI</text:p>
          </table:table-cell>
          <table:table-cell office:value-type="string" table:style-name="ce13">
            <text:p>Acquisto di beni e servizi</text:p>
          </table:table-cell>
          <table:table-cell office:value-type="float" office:value="2416.2799999999997" table:style-name="ce14">
            <text:p><text:s/>2.416,28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47.13" table:style-name="ce14">
            <text:p><text:s/>147,13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464.45" table:style-name="ce14">
            <text:p><text:s/>464,45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69.83" table:style-name="ce14">
            <text:p><text:s/>269,83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75" table:style-name="ce14">
            <text:p><text:s/>75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3171.009999999998" table:style-name="ce14">
            <text:p><text:s/>13.171,01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5163.16" table:style-name="ce14">
            <text:p><text:s/>5.163,16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4177.29" table:style-name="ce14">
            <text:p><text:s/>4.177,29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16457.28" table:style-name="ce14">
            <text:p><text:s/>16.457,28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326.95999999999998" table:style-name="ce14">
            <text:p><text:s/>326,96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91.58999999999997" table:style-name="ce14">
            <text:p><text:s/>191,59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6058" table:style-name="ce14">
            <text:p><text:s/>6.058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90.32" table:style-name="ce14">
            <text:p><text:s/>190,32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9329.6999999999989" table:style-name="ce14">
            <text:p><text:s/>9.329,7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914195.64" table:style-name="ce14">
            <text:p><text:s/>914.195,64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20.65" table:style-name="ce14">
            <text:p><text:s/>20,65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57.25" table:style-name="ce14">
            <text:p><text:s/>57,25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3.22" table:style-name="ce14">
            <text:p><text:s/>3,22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15.57" table:style-name="ce14">
            <text:p><text:s/>15,57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08.11" table:style-name="ce14">
            <text:p><text:s/>108,11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4.49" table:style-name="ce14">
            <text:p><text:s/>4,49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340.59000000000003" table:style-name="ce14">
            <text:p><text:s/>340,59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1">
            <text:p>2026</text:p>
          </table:table-cell>
          <table:table-cell office:value-type="float" office:value="2" table:style-name="ce11">
            <text:p>2</text:p>
          </table:table-cell>
          <table:table-cell office:value-type="string" table:style-name="ce12">
            <text:p>USCITE CORRENTI</text:p>
          </table:table-cell>
          <table:table-cell office:value-type="string" table:style-name="ce13">
            <text:p>Acquisto di beni e servizi</text:p>
          </table:table-cell>
          <table:table-cell office:value-type="float" office:value="3552.91" table:style-name="ce14">
            <text:p><text:s/>3.552,91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19.41" table:style-name="ce14">
            <text:p><text:s/>19,41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49.88" table:style-name="ce14">
            <text:p><text:s/>149,88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3.270000000000001" table:style-name="ce14">
            <text:p><text:s/>13,27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86.78" table:style-name="ce14">
            <text:p><text:s/>86,78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1">
            <text:p>2026</text:p>
          </table:table-cell>
          <table:table-cell office:value-type="float" office:value="2" table:style-name="ce11">
            <text:p>2</text:p>
          </table:table-cell>
          <table:table-cell office:value-type="string" table:style-name="ce12">
            <text:p>USCITE CORRENTI</text:p>
          </table:table-cell>
          <table:table-cell office:value-type="string" table:style-name="ce13">
            <text:p>Acquisto di beni e servizi</text:p>
          </table:table-cell>
          <table:table-cell office:value-type="float" office:value="1158.49" table:style-name="ce14">
            <text:p><text:s/>1.158,49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1">
            <text:p>2026</text:p>
          </table:table-cell>
          <table:table-cell office:value-type="float" office:value="2" table:style-name="ce11">
            <text:p>2</text:p>
          </table:table-cell>
          <table:table-cell office:value-type="string" table:style-name="ce12">
            <text:p>USCITE CORRENTI</text:p>
          </table:table-cell>
          <table:table-cell office:value-type="string" table:style-name="ce13">
            <text:p>Altre spese correnti</text:p>
          </table:table-cell>
          <table:table-cell office:value-type="float" office:value="34.659999999999997" table:style-name="ce14">
            <text:p><text:s/>34,66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593.18000000000006" table:style-name="ce14">
            <text:p><text:s/>593,18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2.08" table:style-name="ce14">
            <text:p><text:s/>12,08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382.69" table:style-name="ce14">
            <text:p><text:s/>382,69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9.880000000000003" table:style-name="ce14">
            <text:p><text:s/>19,88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49.12" table:style-name="ce14">
            <text:p><text:s/>49,12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1">
            <text:p>2026</text:p>
          </table:table-cell>
          <table:table-cell office:value-type="float" office:value="2" table:style-name="ce11">
            <text:p>2</text:p>
          </table:table-cell>
          <table:table-cell office:value-type="string" table:style-name="ce12">
            <text:p>USCITE CORRENTI</text:p>
          </table:table-cell>
          <table:table-cell office:value-type="string" table:style-name="ce13">
            <text:p>Acquisto di beni e servizi</text:p>
          </table:table-cell>
          <table:table-cell office:value-type="float" office:value="3308.16" table:style-name="ce14">
            <text:p><text:s/>3.308,16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1">
            <text:p>2026</text:p>
          </table:table-cell>
          <table:table-cell office:value-type="float" office:value="2" table:style-name="ce11">
            <text:p>2</text:p>
          </table:table-cell>
          <table:table-cell office:value-type="string" table:style-name="ce12">
            <text:p>USCITE CORRENTI</text:p>
          </table:table-cell>
          <table:table-cell office:value-type="string" table:style-name="ce13">
            <text:p>Acquisto di beni e servizi</text:p>
          </table:table-cell>
          <table:table-cell office:value-type="float" office:value="3694.27" table:style-name="ce14">
            <text:p><text:s/>3.694,27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1">
            <text:p>2026</text:p>
          </table:table-cell>
          <table:table-cell office:value-type="float" office:value="2" table:style-name="ce11">
            <text:p>2</text:p>
          </table:table-cell>
          <table:table-cell office:value-type="string" table:style-name="ce12">
            <text:p>USCITE CORRENTI</text:p>
          </table:table-cell>
          <table:table-cell office:value-type="string" table:style-name="ce13">
            <text:p>Acquisto di beni e servizi</text:p>
          </table:table-cell>
          <table:table-cell office:value-type="float" office:value="194.31" table:style-name="ce14">
            <text:p><text:s/>194,31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1">
            <text:p>2026</text:p>
          </table:table-cell>
          <table:table-cell office:value-type="float" office:value="2" table:style-name="ce11">
            <text:p>2</text:p>
          </table:table-cell>
          <table:table-cell office:value-type="string" table:style-name="ce12">
            <text:p>USCITE CORRENTI</text:p>
          </table:table-cell>
          <table:table-cell office:value-type="string" table:style-name="ce13">
            <text:p>Acquisto di beni e servizi</text:p>
          </table:table-cell>
          <table:table-cell office:value-type="float" office:value="105.17999999999999" table:style-name="ce14">
            <text:p><text:s/>105,18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1">
            <text:p>2026</text:p>
          </table:table-cell>
          <table:table-cell office:value-type="float" office:value="2" table:style-name="ce11">
            <text:p>2</text:p>
          </table:table-cell>
          <table:table-cell office:value-type="string" table:style-name="ce12">
            <text:p>USCITE CORRENTI</text:p>
          </table:table-cell>
          <table:table-cell office:value-type="string" table:style-name="ce13">
            <text:p>Acquisto di beni e servizi</text:p>
          </table:table-cell>
          <table:table-cell office:value-type="float" office:value="935.76" table:style-name="ce14">
            <text:p><text:s/>935,76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4758.18" table:style-name="ce14">
            <text:p><text:s/>4.758,18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6315.57" table:style-name="ce14">
            <text:p><text:s/>6.315,57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066.21" table:style-name="ce14">
            <text:p><text:s/>1.066,21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318116.43" table:style-name="ce14">
            <text:p><text:s/>318.116,43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19093" table:style-name="ce14">
            <text:p><text:s/>19.093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3538" table:style-name="ce14">
            <text:p><text:s/>3.538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3465.0299999999997" table:style-name="ce14">
            <text:p><text:s/>3.465,03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329.4" table:style-name="ce14">
            <text:p><text:s/>329,4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26269.02" table:style-name="ce14">
            <text:p><text:s/>26.269,02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1">
            <text:p>2026</text:p>
          </table:table-cell>
          <table:table-cell office:value-type="float" office:value="2" table:style-name="ce11">
            <text:p>2</text:p>
          </table:table-cell>
          <table:table-cell office:value-type="string" table:style-name="ce12">
            <text:p>USCITE CORRENTI</text:p>
          </table:table-cell>
          <table:table-cell office:value-type="string" table:style-name="ce13">
            <text:p>Acquisto di beni e servizi</text:p>
          </table:table-cell>
          <table:table-cell office:value-type="float" office:value="1421.75" table:style-name="ce14">
            <text:p><text:s/>1.421,75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2928.4100000000003" table:style-name="ce14">
            <text:p><text:s/>2.928,41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1">
            <text:p>2026</text:p>
          </table:table-cell>
          <table:table-cell office:value-type="float" office:value="2" table:style-name="ce11">
            <text:p>2</text:p>
          </table:table-cell>
          <table:table-cell office:value-type="string" table:style-name="ce12">
            <text:p>USCITE CORRENTI</text:p>
          </table:table-cell>
          <table:table-cell office:value-type="string" table:style-name="ce13">
            <text:p>Acquisto di beni e servizi</text:p>
          </table:table-cell>
          <table:table-cell office:value-type="float" office:value="2314.9500000000003" table:style-name="ce14">
            <text:p><text:s/>2.314,95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1">
            <text:p>2026</text:p>
          </table:table-cell>
          <table:table-cell office:value-type="float" office:value="2" table:style-name="ce11">
            <text:p>2</text:p>
          </table:table-cell>
          <table:table-cell office:value-type="string" table:style-name="ce12">
            <text:p>USCITE CORRENTI</text:p>
          </table:table-cell>
          <table:table-cell office:value-type="string" table:style-name="ce13">
            <text:p>Acquisto di beni e servizi</text:p>
          </table:table-cell>
          <table:table-cell office:value-type="float" office:value="4216.1499999999996" table:style-name="ce14">
            <text:p><text:s/>4.216,15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1">
            <text:p>2026</text:p>
          </table:table-cell>
          <table:table-cell office:value-type="float" office:value="2" table:style-name="ce11">
            <text:p>2</text:p>
          </table:table-cell>
          <table:table-cell office:value-type="string" table:style-name="ce12">
            <text:p>USCITE IN CONTO CAPITALE</text:p>
          </table:table-cell>
          <table:table-cell office:value-type="string" table:style-name="ce13">
            <text:p>Altre spese in conto capitale</text:p>
          </table:table-cell>
          <table:table-cell office:value-type="float" office:value="35093.18" table:style-name="ce14">
            <text:p><text:s/>35.093,18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1">
            <text:p>2026</text:p>
          </table:table-cell>
          <table:table-cell office:value-type="float" office:value="2" table:style-name="ce11">
            <text:p>2</text:p>
          </table:table-cell>
          <table:table-cell office:value-type="string" table:style-name="ce12">
            <text:p>USCITE CORRENTI</text:p>
          </table:table-cell>
          <table:table-cell office:value-type="string" table:style-name="ce13">
            <text:p>Altre spese correnti</text:p>
          </table:table-cell>
          <table:table-cell office:value-type="float" office:value="60140.66" table:style-name="ce14">
            <text:p><text:s/>60.140,66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1">
            <text:p>2026</text:p>
          </table:table-cell>
          <table:table-cell office:value-type="float" office:value="2" table:style-name="ce11">
            <text:p>2</text:p>
          </table:table-cell>
          <table:table-cell office:value-type="string" table:style-name="ce12">
            <text:p>USCITE CORRENTI</text:p>
          </table:table-cell>
          <table:table-cell office:value-type="string" table:style-name="ce13">
            <text:p>Acquisto di beni e servizi</text:p>
          </table:table-cell>
          <table:table-cell office:value-type="float" office:value="523.05999999999995" table:style-name="ce14">
            <text:p><text:s/>523,06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2159.7600000000002" table:style-name="ce14">
            <text:p><text:s/>2.159,76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498.84" table:style-name="ce14">
            <text:p><text:s/>498,84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1.870000000000001" table:style-name="ce14">
            <text:p><text:s/>11,87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618.11999999999989" table:style-name="ce14">
            <text:p><text:s/>618,12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6714.5599999999995" table:style-name="ce14">
            <text:p><text:s/>6.714,56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217.23" table:style-name="ce14">
            <text:p><text:s/>1.217,23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6283.22" table:style-name="ce14">
            <text:p><text:s/>6.283,22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991.24" table:style-name="ce14">
            <text:p><text:s/>991,24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1">
            <text:p>2026</text:p>
          </table:table-cell>
          <table:table-cell office:value-type="float" office:value="2" table:style-name="ce11">
            <text:p>2</text:p>
          </table:table-cell>
          <table:table-cell office:value-type="string" table:style-name="ce12">
            <text:p>USCITE CORRENTI</text:p>
          </table:table-cell>
          <table:table-cell office:value-type="string" table:style-name="ce13">
            <text:p>Acquisto di beni e servizi</text:p>
          </table:table-cell>
          <table:table-cell office:value-type="float" office:value="11.870000000000001" table:style-name="ce14">
            <text:p><text:s/>11,87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1">
            <text:p>2026</text:p>
          </table:table-cell>
          <table:table-cell office:value-type="float" office:value="2" table:style-name="ce11">
            <text:p>2</text:p>
          </table:table-cell>
          <table:table-cell office:value-type="string" table:style-name="ce12">
            <text:p>USCITE CORRENTI</text:p>
          </table:table-cell>
          <table:table-cell office:value-type="string" table:style-name="ce13">
            <text:p>Acquisto di beni e servizi</text:p>
          </table:table-cell>
          <table:table-cell office:value-type="float" office:value="915" table:style-name="ce14">
            <text:p><text:s/>915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592.91999999999996" table:style-name="ce14">
            <text:p><text:s/>592,92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4522.7299999999996" table:style-name="ce14">
            <text:p><text:s/>4.522,73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17150.690000000002" table:style-name="ce14">
            <text:p><text:s/>17.150,69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8822.5" table:style-name="ce14">
            <text:p><text:s/>28.822,5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30342.28" table:style-name="ce14">
            <text:p><text:s/>30.342,28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1">
            <text:p>2026</text:p>
          </table:table-cell>
          <table:table-cell office:value-type="float" office:value="2" table:style-name="ce11">
            <text:p>2</text:p>
          </table:table-cell>
          <table:table-cell office:value-type="string" table:style-name="ce12">
            <text:p>USCITE CORRENTI</text:p>
          </table:table-cell>
          <table:table-cell office:value-type="string" table:style-name="ce13">
            <text:p>Acquisto di beni e servizi</text:p>
          </table:table-cell>
          <table:table-cell office:value-type="float" office:value="182.70999999999998" table:style-name="ce14">
            <text:p><text:s/>182,71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439.2" table:style-name="ce14">
            <text:p><text:s/>439,2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317.20000000000005" table:style-name="ce14">
            <text:p><text:s/>317,2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82.70999999999998" table:style-name="ce14">
            <text:p><text:s/>182,71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1">
            <text:p>2026</text:p>
          </table:table-cell>
          <table:table-cell office:value-type="float" office:value="2" table:style-name="ce11">
            <text:p>2</text:p>
          </table:table-cell>
          <table:table-cell office:value-type="string" table:style-name="ce12">
            <text:p>USCITE CORRENTI</text:p>
          </table:table-cell>
          <table:table-cell office:value-type="string" table:style-name="ce13">
            <text:p>Altre spese correnti</text:p>
          </table:table-cell>
          <table:table-cell office:value-type="float" office:value="4925.5200000000004" table:style-name="ce14">
            <text:p><text:s/>4.925,52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36055.4" table:style-name="ce14">
            <text:p><text:s/>36.055,4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17969.82" table:style-name="ce14">
            <text:p><text:s/>17.969,82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3359.55" table:style-name="ce14">
            <text:p><text:s/>3.359,55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870.01" table:style-name="ce14">
            <text:p><text:s/>870,01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1">
            <text:p>2026</text:p>
          </table:table-cell>
          <table:table-cell office:value-type="float" office:value="2" table:style-name="ce11">
            <text:p>2</text:p>
          </table:table-cell>
          <table:table-cell office:value-type="string" table:style-name="ce12">
            <text:p>USCITE IN CONTO CAPITALE</text:p>
          </table:table-cell>
          <table:table-cell office:value-type="string" table:style-name="ce13">
            <text:p>Investimenti in beni materiali</text:p>
          </table:table-cell>
          <table:table-cell office:value-type="float" office:value="697730" table:style-name="ce14">
            <text:p><text:s/>697.730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1">
            <text:p>2026</text:p>
          </table:table-cell>
          <table:table-cell office:value-type="float" office:value="2" table:style-name="ce11">
            <text:p>2</text:p>
          </table:table-cell>
          <table:table-cell office:value-type="string" table:style-name="ce12">
            <text:p>USCITE CORRENTI</text:p>
          </table:table-cell>
          <table:table-cell office:value-type="string" table:style-name="ce13">
            <text:p>Acquisto di beni e servizi</text:p>
          </table:table-cell>
          <table:table-cell office:value-type="float" office:value="36.6" table:style-name="ce14">
            <text:p><text:s/>36,6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1">
            <text:p>2026</text:p>
          </table:table-cell>
          <table:table-cell office:value-type="float" office:value="2" table:style-name="ce11">
            <text:p>2</text:p>
          </table:table-cell>
          <table:table-cell office:value-type="string" table:style-name="ce12">
            <text:p>USCITE CORRENTI</text:p>
          </table:table-cell>
          <table:table-cell office:value-type="string" table:style-name="ce13">
            <text:p>Altre spese correnti</text:p>
          </table:table-cell>
          <table:table-cell office:value-type="float" office:value="26189.24" table:style-name="ce14">
            <text:p><text:s/>26.189,24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1">
            <text:p>2026</text:p>
          </table:table-cell>
          <table:table-cell office:value-type="float" office:value="2" table:style-name="ce11">
            <text:p>2</text:p>
          </table:table-cell>
          <table:table-cell office:value-type="string" table:style-name="ce12">
            <text:p>USCITE CORRENTI</text:p>
          </table:table-cell>
          <table:table-cell office:value-type="string" table:style-name="ce13">
            <text:p>Acquisto di beni e servizi</text:p>
          </table:table-cell>
          <table:table-cell office:value-type="float" office:value="2964.6000000000004" table:style-name="ce14">
            <text:p><text:s/>2.964,6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231805.45" table:style-name="ce14">
            <text:p><text:s/>231.805,45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1">
            <text:p>2026</text:p>
          </table:table-cell>
          <table:table-cell office:value-type="float" office:value="2" table:style-name="ce11">
            <text:p>2</text:p>
          </table:table-cell>
          <table:table-cell office:value-type="string" table:style-name="ce12">
            <text:p>USCITE CORRENTI</text:p>
          </table:table-cell>
          <table:table-cell office:value-type="string" table:style-name="ce13">
            <text:p>Acquisto di beni e servizi</text:p>
          </table:table-cell>
          <table:table-cell office:value-type="float" office:value="2067.85" table:style-name="ce14">
            <text:p><text:s/>2.067,85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647" table:style-name="ce14">
            <text:p><text:s/>1.647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46360" table:style-name="ce14">
            <text:p><text:s/>46.360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75966.12" table:style-name="ce14">
            <text:p><text:s/>75.966,12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3538" table:style-name="ce14">
            <text:p><text:s/>3.538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4831.2" table:style-name="ce14">
            <text:p><text:s/>4.831,2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293.9000000000001" table:style-name="ce14">
            <text:p><text:s/>1.293,9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18762.98" table:style-name="ce14">
            <text:p><text:s/>18.762,98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74981.69" table:style-name="ce14">
            <text:p><text:s/>74.981,69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45504.74" table:style-name="ce14">
            <text:p><text:s/>45.504,74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41.81" table:style-name="ce14">
            <text:p><text:s/>41,81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4.9399999999999995" table:style-name="ce14">
            <text:p><text:s/>4,94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3.25" table:style-name="ce14">
            <text:p><text:s/>3,25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11.53" table:style-name="ce14">
            <text:p><text:s/>11,53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5.2099999999999991" table:style-name="ce14">
            <text:p><text:s/>5,21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28.83" table:style-name="ce14">
            <text:p><text:s/>28,83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1">
            <text:p>2026</text:p>
          </table:table-cell>
          <table:table-cell office:value-type="float" office:value="2" table:style-name="ce11">
            <text:p>2</text:p>
          </table:table-cell>
          <table:table-cell office:value-type="string" table:style-name="ce12">
            <text:p>USCITE CORRENTI</text:p>
          </table:table-cell>
          <table:table-cell office:value-type="string" table:style-name="ce13">
            <text:p>Altre spese correnti</text:p>
          </table:table-cell>
          <table:table-cell office:value-type="float" office:value="4.9399999999999995" table:style-name="ce14">
            <text:p><text:s/>4,94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13.72" table:style-name="ce14">
            <text:p><text:s/>13,72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1.6500000000000001" table:style-name="ce14">
            <text:p><text:s/>1,65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18.93" table:style-name="ce14">
            <text:p><text:s/>18,93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4.9399999999999995" table:style-name="ce14">
            <text:p><text:s/>4,94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8.52" table:style-name="ce14">
            <text:p><text:s/>8,52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4.3900000000000006" table:style-name="ce14">
            <text:p><text:s/>4,39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5.21" table:style-name="ce14">
            <text:p><text:s/>5,21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70792.37" table:style-name="ce14">
            <text:p><text:s/>70.792,37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9852.7199999999993" table:style-name="ce14">
            <text:p><text:s/>9.852,72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3847.3600000000006" table:style-name="ce14">
            <text:p><text:s/>3.847,36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18555.04" table:style-name="ce14">
            <text:p><text:s/>18.555,04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72.349999999999994" table:style-name="ce14">
            <text:p><text:s/>72,35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870.13000000000011" table:style-name="ce14">
            <text:p><text:s/>870,13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8226.64" table:style-name="ce14">
            <text:p><text:s/>8.226,64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Interessi Passivi</text:p>
          </table:table-cell>
          <table:table-cell office:value-type="float" office:value="37.15" table:style-name="ce14">
            <text:p><text:s/>37,15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402.75" table:style-name="ce14">
            <text:p><text:s/>2.402,75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547.01" table:style-name="ce14">
            <text:p><text:s/>547,01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180.54000000000002" table:style-name="ce14">
            <text:p><text:s/>180,54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35.6" table:style-name="ce14">
            <text:p><text:s/>35,6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5353.31" table:style-name="ce14">
            <text:p><text:s/>5.353,31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11327.11" table:style-name="ce14">
            <text:p><text:s/>11.327,11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Interessi Passivi</text:p>
          </table:table-cell>
          <table:table-cell office:value-type="float" office:value="0.97" table:style-name="ce14">
            <text:p><text:s/>0,97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180.23000000000002" table:style-name="ce14">
            <text:p><text:s/>180,23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204.47" table:style-name="ce14">
            <text:p><text:s/>204,47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1230.22" table:style-name="ce14">
            <text:p><text:s/>1.230,22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14355.8" table:style-name="ce14">
            <text:p><text:s/>14.355,8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526.4299999999998" table:style-name="ce14">
            <text:p><text:s/>1.526,43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537.87999999999988" table:style-name="ce14">
            <text:p><text:s/>537,88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Interessi Passivi</text:p>
          </table:table-cell>
          <table:table-cell office:value-type="float" office:value="16.03" table:style-name="ce14">
            <text:p><text:s/>16,03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70.320000000000007" table:style-name="ce14">
            <text:p><text:s/>70,32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165.21" table:style-name="ce14">
            <text:p><text:s/>165,21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Interessi Passivi</text:p>
          </table:table-cell>
          <table:table-cell office:value-type="float" office:value="3.58" table:style-name="ce14">
            <text:p><text:s/>3,58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26.65" table:style-name="ce14">
            <text:p><text:s/>26,65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Interessi Passivi</text:p>
          </table:table-cell>
          <table:table-cell office:value-type="float" office:value="0.26" table:style-name="ce14">
            <text:p><text:s/>0,26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825.18000000000006" table:style-name="ce14">
            <text:p><text:s/>825,18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166.59" table:style-name="ce14">
            <text:p><text:s/>166,59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Interessi Passivi</text:p>
          </table:table-cell>
          <table:table-cell office:value-type="float" office:value="1.6" table:style-name="ce14">
            <text:p><text:s/>1,6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473.86" table:style-name="ce14">
            <text:p><text:s/>473,86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553.75" table:style-name="ce14">
            <text:p><text:s/>553,75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208.19" table:style-name="ce14">
            <text:p><text:s/>1.208,19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609.66" table:style-name="ce14">
            <text:p><text:s/>609,66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Interessi Passivi</text:p>
          </table:table-cell>
          <table:table-cell office:value-type="float" office:value="0.28000000000000003" table:style-name="ce14">
            <text:p><text:s/>0,28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720.61999999999989" table:style-name="ce14">
            <text:p><text:s/>720,62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8417.72" table:style-name="ce14">
            <text:p><text:s/>18.417,72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449.96" table:style-name="ce14">
            <text:p><text:s/>2.449,96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408.2200000000003" table:style-name="ce14">
            <text:p><text:s/>2.408,22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819.01" table:style-name="ce14">
            <text:p><text:s/>819,01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016.15" table:style-name="ce14">
            <text:p><text:s/>1.016,15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446244.88" table:style-name="ce14">
            <text:p><text:s/>446.244,88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3084.14" table:style-name="ce14">
            <text:p><text:s/>3.084,14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810.59999999999991" table:style-name="ce14">
            <text:p><text:s/>810,6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30342.16" table:style-name="ce14">
            <text:p><text:s/>30.342,16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045.54" table:style-name="ce14">
            <text:p><text:s/>1.045,54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430.5" table:style-name="ce14">
            <text:p><text:s/>1.430,5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79.63000000000001" table:style-name="ce14">
            <text:p><text:s/>79,63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Interessi Passivi</text:p>
          </table:table-cell>
          <table:table-cell office:value-type="float" office:value="0.91" table:style-name="ce14">
            <text:p><text:s/>0,91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02.36" table:style-name="ce14">
            <text:p><text:s/>102,36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Interessi Passivi</text:p>
          </table:table-cell>
          <table:table-cell office:value-type="float" office:value="1.99" table:style-name="ce14">
            <text:p><text:s/>1,99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14.89999999999998" table:style-name="ce14">
            <text:p><text:s/>214,9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190.1199999999999" table:style-name="ce14">
            <text:p><text:s/>1.190,12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392.81" table:style-name="ce14">
            <text:p><text:s/>392,81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95.2" table:style-name="ce14">
            <text:p><text:s/>195,2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196035.21" table:style-name="ce14">
            <text:p><text:s/>196.035,21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2688" table:style-name="ce14">
            <text:p><text:s/>12.688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22171.579999999998" table:style-name="ce14">
            <text:p><text:s/>22.171,58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4284.07" table:style-name="ce14">
            <text:p><text:s/>4.284,07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17981.75" table:style-name="ce14">
            <text:p><text:s/>17.981,75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175" table:style-name="ce14">
            <text:p><text:s/>1.175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2" table:style-name="ce14">
            <text:p><text:s/>2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53.72" table:style-name="ce14">
            <text:p><text:s/>153,72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131747.17000000001" table:style-name="ce14">
            <text:p><text:s/>131.747,17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512449.16" table:style-name="ce14">
            <text:p><text:s/>512.449,16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537.2" table:style-name="ce14">
            <text:p><text:s/>1.537,2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397.8" table:style-name="ce14">
            <text:p><text:s/>397,8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320.27999999999997" table:style-name="ce14">
            <text:p><text:s/>320,28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29.64000000000001" table:style-name="ce14">
            <text:p><text:s/>129,64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154.8600000000006" table:style-name="ce14">
            <text:p><text:s/>2.154,86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530.04999999999995" table:style-name="ce14">
            <text:p><text:s/>530,05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349.08" table:style-name="ce14">
            <text:p><text:s/>349,08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449.11" table:style-name="ce14">
            <text:p><text:s/>449,11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677.90000000000009" table:style-name="ce14">
            <text:p><text:s/>677,9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38.409999999999997" table:style-name="ce14">
            <text:p><text:s/>38,41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Investimenti in beni materiali</text:p>
          </table:table-cell>
          <table:table-cell office:value-type="float" office:value="12807.66" table:style-name="ce14">
            <text:p><text:s/>12.807,66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592.47" table:style-name="ce14">
            <text:p><text:s/>592,47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462961.52999999997" table:style-name="ce14">
            <text:p><text:s/>462.961,53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21298.28" table:style-name="ce14">
            <text:p><text:s/>21.298,28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5928.7" table:style-name="ce14">
            <text:p><text:s/>5.928,7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75403.09" table:style-name="ce14">
            <text:p><text:s/>175.403,09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687238" table:style-name="ce14">
            <text:p><text:s/>687.238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3086500.14" table:style-name="ce14">
            <text:p><text:s/>3.086.500,14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0985.179999999995" table:style-name="ce14">
            <text:p><text:s/>10.985,18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850" table:style-name="ce14">
            <text:p><text:s/>850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3759.19" table:style-name="ce14">
            <text:p><text:s/>3.759,19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330812.45" table:style-name="ce14">
            <text:p><text:s/>330.812,45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66248.98" table:style-name="ce14">
            <text:p><text:s/>66.248,98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332573.23" table:style-name="ce14">
            <text:p><text:s/>332.573,23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151482.85" table:style-name="ce14">
            <text:p><text:s/>151.482,85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5533.42" table:style-name="ce14">
            <text:p><text:s/>5.533,42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6334.2300000000005" table:style-name="ce14">
            <text:p><text:s/>6.334,23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07220.08" table:style-name="ce14">
            <text:p><text:s/>107.220,08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Investimenti in beni materiali</text:p>
          </table:table-cell>
          <table:table-cell office:value-type="float" office:value="5422.21" table:style-name="ce14">
            <text:p><text:s/>5.422,21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602.05999999999995" table:style-name="ce14">
            <text:p><text:s/>602,06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7441.0199999999995" table:style-name="ce14">
            <text:p><text:s/>7.441,02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4747.0200000000004" table:style-name="ce14">
            <text:p><text:s/>4.747,02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284721.08999999997" table:style-name="ce14">
            <text:p><text:s/>284.721,09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452.08" table:style-name="ce14">
            <text:p><text:s/>452,08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9.15" table:style-name="ce14">
            <text:p><text:s/>9,15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11519.09" table:style-name="ce14">
            <text:p><text:s/>11.519,09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114423.47" table:style-name="ce14">
            <text:p><text:s/>114.423,47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29024.36" table:style-name="ce14">
            <text:p><text:s/>29.024,36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61976" table:style-name="ce14">
            <text:p><text:s/>61.976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884" table:style-name="ce14">
            <text:p><text:s/>2.884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8878.39" table:style-name="ce14">
            <text:p><text:s/>8.878,39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25662.15" table:style-name="ce14">
            <text:p><text:s/>25.662,15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2743.75" table:style-name="ce14">
            <text:p><text:s/>12.743,75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2999.8199999999997" table:style-name="ce14">
            <text:p><text:s/>2.999,82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2584" table:style-name="ce14">
            <text:p><text:s/>2.584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274.64999999999998" table:style-name="ce14">
            <text:p><text:s/>274,65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Investimenti in beni materiali</text:p>
          </table:table-cell>
          <table:table-cell office:value-type="float" office:value="920.39999999999986" table:style-name="ce14">
            <text:p><text:s/>920,4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65415.18170497468" table:style-name="ce14">
            <text:p><text:s/>265.415,18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24473.37" table:style-name="ce14">
            <text:p><text:s/>24.473,37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9455.48" table:style-name="ce14">
            <text:p><text:s/>9.455,48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3963.74" table:style-name="ce14">
            <text:p><text:s/>3.963,74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95529.16" table:style-name="ce14">
            <text:p><text:s/>95.529,16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7744.83" table:style-name="ce14">
            <text:p><text:s/>7.744,83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76548.53" table:style-name="ce14">
            <text:p><text:s/>76.548,53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173509.21000000002" table:style-name="ce14">
            <text:p><text:s/>173.509,21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951.55" table:style-name="ce14">
            <text:p><text:s/>1.951,55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296.8600000000001" table:style-name="ce14">
            <text:p><text:s/>1.296,86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35" table:style-name="ce14">
            <text:p><text:s/>35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285" table:style-name="ce14">
            <text:p><text:s/>285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0923.07" table:style-name="ce14">
            <text:p><text:s/>20.923,07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461905.88" table:style-name="ce14">
            <text:p><text:s/>461.905,88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29377.53" table:style-name="ce14">
            <text:p><text:s/>29.377,53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810135.44" table:style-name="ce14">
            <text:p><text:s/>810.135,44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748215.51" table:style-name="ce14">
            <text:p><text:s/>748.215,51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35" table:style-name="ce14">
            <text:p><text:s/>35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30" table:style-name="ce14">
            <text:p><text:s/>30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504.74" table:style-name="ce14">
            <text:p><text:s/>504,74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5073.21" table:style-name="ce14">
            <text:p><text:s/>5.073,21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6643.95" table:style-name="ce14">
            <text:p><text:s/>6.643,95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4591.8599999999997" table:style-name="ce14">
            <text:p><text:s/>4.591,86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0893.79" table:style-name="ce14">
            <text:p><text:s/>10.893,79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42.97999999999999" table:style-name="ce14">
            <text:p><text:s/>142,98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1095.27" table:style-name="ce14">
            <text:p><text:s/>1.095,27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25.42" table:style-name="ce14">
            <text:p><text:s/>225,42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597.51" table:style-name="ce14">
            <text:p><text:s/>597,51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050.99" table:style-name="ce14">
            <text:p><text:s/>1.050,99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318.47000000000003" table:style-name="ce14">
            <text:p><text:s/>318,47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10156.719999999999" table:style-name="ce14">
            <text:p><text:s/>10.156,72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5.88" table:style-name="ce14">
            <text:p><text:s/>5,88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854.4" table:style-name="ce14">
            <text:p><text:s/>1.854,4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57248.12" table:style-name="ce14">
            <text:p><text:s/>57.248,12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25816.33" table:style-name="ce14">
            <text:p><text:s/>25.816,33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24330.639999999999" table:style-name="ce14">
            <text:p><text:s/>24.330,64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50425.490000000005" table:style-name="ce14">
            <text:p><text:s/>50.425,49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276.96" table:style-name="ce14">
            <text:p><text:s/>2.276,96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6932.560000000001" table:style-name="ce14">
            <text:p><text:s/>16.932,56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3161.99" table:style-name="ce14">
            <text:p><text:s/>3.161,99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5461.61" table:style-name="ce14">
            <text:p><text:s/>5.461,61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82.320000000000007" table:style-name="ce14">
            <text:p><text:s/>82,32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118.3499999999999" table:style-name="ce14">
            <text:p><text:s/>1.118,35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090.04" table:style-name="ce14">
            <text:p><text:s/>1.090,04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6.240000000000002" table:style-name="ce14">
            <text:p><text:s/>26,24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323.2" table:style-name="ce14">
            <text:p><text:s/>1.323,2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193.6799999999998" table:style-name="ce14">
            <text:p><text:s/>1.193,68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49.39000000000001" table:style-name="ce14">
            <text:p><text:s/>149,39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714.88000000000011" table:style-name="ce14">
            <text:p><text:s/>714,88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32672.63" table:style-name="ce14">
            <text:p><text:s/>32.672,63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94832.09" table:style-name="ce14">
            <text:p><text:s/>94.832,09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555.77" table:style-name="ce14">
            <text:p><text:s/>555,77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7666.57" table:style-name="ce14">
            <text:p><text:s/>7.666,57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695.1" table:style-name="ce14">
            <text:p><text:s/>695,1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48375" table:style-name="ce14">
            <text:p><text:s/>48.375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4322.17" table:style-name="ce14">
            <text:p><text:s/>4.322,17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24000" table:style-name="ce14">
            <text:p><text:s/>24.000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111.84" table:style-name="ce14">
            <text:p><text:s/>2.111,84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3055.76" table:style-name="ce14">
            <text:p><text:s/>13.055,76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755.51" table:style-name="ce14">
            <text:p><text:s/>755,51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4556.1499999999996" table:style-name="ce14">
            <text:p><text:s/>4.556,15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841.06000000000006" table:style-name="ce14">
            <text:p><text:s/>841,06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1043.1199999999999" table:style-name="ce14">
            <text:p><text:s/>1.043,12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800.03" table:style-name="ce14">
            <text:p><text:s/>800,03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5884.17" table:style-name="ce14">
            <text:p><text:s/>5.884,17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005.3000000000001" table:style-name="ce14">
            <text:p><text:s/>1.005,3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50" table:style-name="ce14">
            <text:p><text:s/>50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915.28" table:style-name="ce14">
            <text:p><text:s/>915,28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95.45" table:style-name="ce14">
            <text:p><text:s/>95,45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73.83" table:style-name="ce14">
            <text:p><text:s/>273,83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288.58" table:style-name="ce14">
            <text:p><text:s/>1.288,58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075.4899999999998" table:style-name="ce14">
            <text:p><text:s/>1.075,49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207.6000000000001" table:style-name="ce14">
            <text:p><text:s/>1.207,6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989.23" table:style-name="ce14">
            <text:p><text:s/>989,23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7801.29" table:style-name="ce14">
            <text:p><text:s/>17.801,29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510.02" table:style-name="ce14">
            <text:p><text:s/>510,02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009.85" table:style-name="ce14">
            <text:p><text:s/>1.009,85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301.4899999999998" table:style-name="ce14">
            <text:p><text:s/>2.301,49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408.33" table:style-name="ce14">
            <text:p><text:s/>408,33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3741.84" table:style-name="ce14">
            <text:p><text:s/>3.741,84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5210.4799999999996" table:style-name="ce14">
            <text:p><text:s/>5.210,48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837.3000000000002" table:style-name="ce14">
            <text:p><text:s/>1.837,3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269.22000000000003" table:style-name="ce14">
            <text:p><text:s/>269,22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1200" table:style-name="ce14">
            <text:p><text:s/>1.200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225" table:style-name="ce14">
            <text:p><text:s/>225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1130.4000000000001" table:style-name="ce14">
            <text:p><text:s/>1.130,4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1930.29" table:style-name="ce14">
            <text:p><text:s/>11.930,29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31647.96" table:style-name="ce14">
            <text:p><text:s/>31.647,96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3216.39" table:style-name="ce14">
            <text:p><text:s/>3.216,39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228.75" table:style-name="ce14">
            <text:p><text:s/>228,75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7371.0599999999995" table:style-name="ce14">
            <text:p><text:s/>7.371,06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4530.26" table:style-name="ce14">
            <text:p><text:s/>4.530,26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3718.26" table:style-name="ce14">
            <text:p><text:s/>3.718,26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002.5899999999999" table:style-name="ce14">
            <text:p><text:s/>1.002,59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023.42" table:style-name="ce14">
            <text:p><text:s/>2.023,42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694.77" table:style-name="ce14">
            <text:p><text:s/>2.694,77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054.6999999999998" table:style-name="ce14">
            <text:p><text:s/>2.054,7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508.72" table:style-name="ce14">
            <text:p><text:s/>1.508,72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8830.25" table:style-name="ce14">
            <text:p><text:s/>8.830,25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949.34" table:style-name="ce14">
            <text:p><text:s/>949,34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842.6400000000001" table:style-name="ce14">
            <text:p><text:s/>842,64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031.4499999999998" table:style-name="ce14">
            <text:p><text:s/>1.031,45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364.89" table:style-name="ce14">
            <text:p><text:s/>364,89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255.18" table:style-name="ce14">
            <text:p><text:s/>1.255,18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2346.479999999992" table:style-name="ce14">
            <text:p><text:s/>22.346,48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540.74" table:style-name="ce14">
            <text:p><text:s/>540,74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54.79" table:style-name="ce14">
            <text:p><text:s/>54,79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052.6100000000001" table:style-name="ce14">
            <text:p><text:s/>1.052,61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998.56999999999994" table:style-name="ce14">
            <text:p><text:s/>998,57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1064.03" table:style-name="ce14">
            <text:p><text:s/>1.064,03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504" table:style-name="ce14">
            <text:p><text:s/>504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1182.1300000000001" table:style-name="ce14">
            <text:p><text:s/>1.182,13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1138.46" table:style-name="ce14">
            <text:p><text:s/>1.138,46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687.61" table:style-name="ce14">
            <text:p><text:s/>687,61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501.15" table:style-name="ce14">
            <text:p><text:s/>501,15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61.51" table:style-name="ce14">
            <text:p><text:s/>261,51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101.04" table:style-name="ce14">
            <text:p><text:s/>101,04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2728.94" table:style-name="ce14">
            <text:p><text:s/>2.728,94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462" table:style-name="ce14">
            <text:p><text:s/>462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24" table:style-name="ce14">
            <text:p><text:s/>224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7230.800000000003" table:style-name="ce14">
            <text:p><text:s/>17.230,8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3242.0899999999997" table:style-name="ce14">
            <text:p><text:s/>3.242,09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8991.27" table:style-name="ce14">
            <text:p><text:s/>8.991,27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6130.84" table:style-name="ce14">
            <text:p><text:s/>6.130,84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636.41" table:style-name="ce14">
            <text:p><text:s/>1.636,41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135" table:style-name="ce14">
            <text:p><text:s/>2.135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1565.9299999999998" table:style-name="ce14">
            <text:p><text:s/>1.565,93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14" table:style-name="ce14">
            <text:p><text:s/>114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4815.8500000000004" table:style-name="ce14">
            <text:p><text:s/>4.815,85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497.73" table:style-name="ce14">
            <text:p><text:s/>2.497,73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741118.59000000008" table:style-name="ce14">
            <text:p><text:s/>741.118,59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6813.46" table:style-name="ce14">
            <text:p><text:s/>6.813,46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357.6200000000001" table:style-name="ce14">
            <text:p><text:s/>1.357,62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0618.130000000001" table:style-name="ce14">
            <text:p><text:s/>10.618,13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7841.18" table:style-name="ce14">
            <text:p><text:s/>7.841,18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5933.4500000000007" table:style-name="ce14">
            <text:p><text:s/>5.933,45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1524.5100000000002" table:style-name="ce14">
            <text:p><text:s/>1.524,51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17.79000000000002" table:style-name="ce14">
            <text:p><text:s/>217,79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610.1399999999999" table:style-name="ce14">
            <text:p><text:s/>1.610,14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963" table:style-name="ce14">
            <text:p><text:s/>963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200" table:style-name="ce14">
            <text:p><text:s/>200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117.22" table:style-name="ce14">
            <text:p><text:s/>1.117,22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1858.47" table:style-name="ce14">
            <text:p><text:s/>1.858,47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972.68000000000006" table:style-name="ce14">
            <text:p><text:s/>972,68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186619.25" table:style-name="ce14">
            <text:p><text:s/>186.619,25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250" table:style-name="ce14">
            <text:p><text:s/>250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580" table:style-name="ce14">
            <text:p><text:s/>580,00<text:s/></text:p>
          </table:table-cell>
          <table:table-cell office:value-type="string" table:style-name="ce15">
            <text:p>SOGGETTO ESTER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274.99" table:style-name="ce14">
            <text:p><text:s/>274,99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419.28" table:style-name="ce14">
            <text:p><text:s/>419,28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4100.6499999999996" table:style-name="ce14">
            <text:p><text:s/>4.100,65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614.54999999999995" table:style-name="ce14">
            <text:p><text:s/>614,55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450.78999999999996" table:style-name="ce14">
            <text:p><text:s/>450,79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7800" table:style-name="ce14">
            <text:p><text:s/>7.800,00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049.6" table:style-name="ce14">
            <text:p><text:s/>2.049,60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099.5" table:style-name="ce14">
            <text:p><text:s/>2.099,50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1762.22" table:style-name="ce14">
            <text:p><text:s/>1.762,22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Investimenti in beni materiali</text:p>
          </table:table-cell>
          <table:table-cell office:value-type="float" office:value="2351.9499999999998" table:style-name="ce14">
            <text:p><text:s/>2.351,95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2173.9900000000002" table:style-name="ce14">
            <text:p><text:s/>2.173,99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3361.66" table:style-name="ce14">
            <text:p><text:s/>3.361,66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333.38" table:style-name="ce14">
            <text:p><text:s/>333,38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34847.379999999997" table:style-name="ce14">
            <text:p><text:s/>34.847,38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759" table:style-name="ce14">
            <text:p><text:s/>759,00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Investimenti in beni materiali</text:p>
          </table:table-cell>
          <table:table-cell office:value-type="float" office:value="2351.9499999999998" table:style-name="ce14">
            <text:p><text:s/>2.351,95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800" table:style-name="ce14">
            <text:p><text:s/>2.800,00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3000" table:style-name="ce14">
            <text:p><text:s/>3.000,00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6189.59" table:style-name="ce14">
            <text:p><text:s/>6.189,59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341.6" table:style-name="ce14">
            <text:p><text:s/>341,60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2351.4700000000003" table:style-name="ce14">
            <text:p><text:s/>2.351,47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2675.06" table:style-name="ce14">
            <text:p><text:s/>2.675,06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795.82" table:style-name="ce14">
            <text:p><text:s/>795,82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859.79" table:style-name="ce14">
            <text:p><text:s/>2.859,79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4434" table:style-name="ce14">
            <text:p><text:s/>4.434,00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700" table:style-name="ce14">
            <text:p><text:s/>1.700,00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6404.8700000000008" table:style-name="ce14">
            <text:p><text:s/>6.404,87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384.21" table:style-name="ce14">
            <text:p><text:s/>384,21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127.0999999999999" table:style-name="ce14">
            <text:p><text:s/>1.127,10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989.63000000000011" table:style-name="ce14">
            <text:p><text:s/>989,63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49064.67" table:style-name="ce14">
            <text:p><text:s/>49.064,67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21913.67" table:style-name="ce14">
            <text:p><text:s/>21.913,67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792.74" table:style-name="ce14">
            <text:p><text:s/>792,74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45.22" table:style-name="ce14">
            <text:p><text:s/>245,22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68.66" table:style-name="ce14">
            <text:p><text:s/>68,66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1180.03" table:style-name="ce14">
            <text:p><text:s/>1.180,03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2567.5100000000002" table:style-name="ce14">
            <text:p><text:s/>2.567,51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903.2" table:style-name="ce14">
            <text:p><text:s/>1.903,20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3660" table:style-name="ce14">
            <text:p><text:s/>3.660,00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2274.3200000000002" table:style-name="ce14">
            <text:p><text:s/>2.274,32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8469.7899999999991" table:style-name="ce14">
            <text:p><text:s/>8.469,79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4375.2199999999993" table:style-name="ce14">
            <text:p><text:s/>4.375,22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9678.09" table:style-name="ce14">
            <text:p><text:s/>9.678,09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214.71999999999997" table:style-name="ce14">
            <text:p><text:s/>214,72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1790.8100000000002" table:style-name="ce14">
            <text:p><text:s/>1.790,81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844.42" table:style-name="ce14">
            <text:p><text:s/>844,42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4393.5999999999995" table:style-name="ce14">
            <text:p><text:s/>4.393,60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203.26" table:style-name="ce14">
            <text:p><text:s/>203,26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631.5600000000002" table:style-name="ce14">
            <text:p><text:s/>1.631,56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2984.6899999999996" table:style-name="ce14">
            <text:p><text:s/>2.984,69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1047" table:style-name="ce14">
            <text:p><text:s/>1.047,00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381.62826347305389" table:style-name="ce14">
            <text:p><text:s/>381,63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3173.56" table:style-name="ce14">
            <text:p><text:s/>3.173,56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43012.32" table:style-name="ce14">
            <text:p><text:s/>43.012,32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49.160000000000004" table:style-name="ce14">
            <text:p><text:s/>49,16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64.09" table:style-name="ce14">
            <text:p><text:s/>64,09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112.96" table:style-name="ce14">
            <text:p><text:s/>112,96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10976.83" table:style-name="ce14">
            <text:p><text:s/>10.976,83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5161.43" table:style-name="ce14">
            <text:p><text:s/>5.161,43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203.26" table:style-name="ce14">
            <text:p><text:s/>203,26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3094.7999999999997" table:style-name="ce14">
            <text:p><text:s/>3.094,80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77.8" table:style-name="ce14">
            <text:p><text:s/>277,80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1927.44" table:style-name="ce14">
            <text:p><text:s/>1.927,44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2192.67" table:style-name="ce14">
            <text:p><text:s/>2.192,67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Investimenti in beni materiali</text:p>
          </table:table-cell>
          <table:table-cell office:value-type="float" office:value="963.91000000000008" table:style-name="ce14">
            <text:p><text:s/>963,91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20795.62" table:style-name="ce14">
            <text:p><text:s/>20.795,62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5060.0599999999995" table:style-name="ce14">
            <text:p><text:s/>5.060,06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24882.15" table:style-name="ce14">
            <text:p><text:s/>24.882,15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2212.08" table:style-name="ce14">
            <text:p><text:s/>2.212,08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21589.94" table:style-name="ce14">
            <text:p><text:s/>21.589,94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1057.8499999999999" table:style-name="ce14">
            <text:p><text:s/>1.057,85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23134.57" table:style-name="ce14">
            <text:p><text:s/>23.134,57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77628.479999999996" table:style-name="ce14">
            <text:p><text:s/>77.628,48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1989.64" table:style-name="ce14">
            <text:p><text:s/>1.989,64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Investimenti in beni materiali</text:p>
          </table:table-cell>
          <table:table-cell office:value-type="float" office:value="10618.77" table:style-name="ce14">
            <text:p><text:s/>10.618,77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2212.08" table:style-name="ce14">
            <text:p><text:s/>2.212,08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139.54" table:style-name="ce14">
            <text:p><text:s/>139,54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7814.55" table:style-name="ce14">
            <text:p><text:s/>7.814,55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2928" table:style-name="ce14">
            <text:p><text:s/>2.928,00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490.39" table:style-name="ce14">
            <text:p><text:s/>2.490,39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197.11" table:style-name="ce14">
            <text:p><text:s/>197,11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1707.46" table:style-name="ce14">
            <text:p><text:s/>1.707,46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1121.06" table:style-name="ce14">
            <text:p><text:s/>1.121,06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792.74" table:style-name="ce14">
            <text:p><text:s/>792,74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700" table:style-name="ce14">
            <text:p><text:s/>1.700,00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5190" table:style-name="ce14">
            <text:p><text:s/>5.190,00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1329.65" table:style-name="ce14">
            <text:p><text:s/>11.329,65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305.29000000000002" table:style-name="ce14">
            <text:p><text:s/>305,29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8280.73" table:style-name="ce14">
            <text:p><text:s/>8.280,73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6000" table:style-name="ce14">
            <text:p><text:s/>6.000,00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5706.16" table:style-name="ce14">
            <text:p><text:s/>5.706,16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26911.759999999998" table:style-name="ce14">
            <text:p><text:s/>26.911,76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5107.67" table:style-name="ce14">
            <text:p><text:s/>5.107,67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38026.5" table:style-name="ce14">
            <text:p><text:s/>38.026,50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7820.2" table:style-name="ce14">
            <text:p><text:s/>7.820,20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8150" table:style-name="ce14">
            <text:p><text:s/>8.150,00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21312.010000000002" table:style-name="ce14">
            <text:p><text:s/>21.312,01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4300" table:style-name="ce14">
            <text:p><text:s/>4.300,00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100" table:style-name="ce14">
            <text:p><text:s/>1.100,00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550" table:style-name="ce14">
            <text:p><text:s/>1.550,00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100" table:style-name="ce14">
            <text:p><text:s/>1.100,00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550" table:style-name="ce14">
            <text:p><text:s/>1.550,00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8921.69" table:style-name="ce14">
            <text:p><text:s/>8.921,69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7202" table:style-name="ce14">
            <text:p><text:s/>7.202,00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6040.76" table:style-name="ce14">
            <text:p><text:s/>6.040,76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1976.8799999999999" table:style-name="ce14">
            <text:p><text:s/>1.976,88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393.45" table:style-name="ce14">
            <text:p><text:s/>393,45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5319.2" table:style-name="ce14">
            <text:p><text:s/>5.319,20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2666.7" table:style-name="ce14">
            <text:p><text:s/>2.666,70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8985.6" table:style-name="ce14">
            <text:p><text:s/>8.985,60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6340.66" table:style-name="ce14">
            <text:p><text:s/>6.340,66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2043.07" table:style-name="ce14">
            <text:p><text:s/>2.043,07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087.9099999999999" table:style-name="ce14">
            <text:p><text:s/>1.087,91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6970.68" table:style-name="ce14">
            <text:p><text:s/>6.970,68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070" table:style-name="ce14">
            <text:p><text:s/>1.070,00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695.4" table:style-name="ce14">
            <text:p><text:s/>695,40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05.4" table:style-name="ce14">
            <text:p><text:s/>105,40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070" table:style-name="ce14">
            <text:p><text:s/>1.070,00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8537.17" table:style-name="ce14">
            <text:p><text:s/>8.537,17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184.57000000000002" table:style-name="ce14">
            <text:p><text:s/>184,57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7873.5" table:style-name="ce14">
            <text:p><text:s/>7.873,50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3000" table:style-name="ce14">
            <text:p><text:s/>3.000,00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800" table:style-name="ce14">
            <text:p><text:s/>2.800,00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450" table:style-name="ce14">
            <text:p><text:s/>2.450,00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800" table:style-name="ce14">
            <text:p><text:s/>2.800,00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354.75" table:style-name="ce14">
            <text:p><text:s/>354,75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800" table:style-name="ce14">
            <text:p><text:s/>2.800,00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908.57" table:style-name="ce14">
            <text:p><text:s/>908,57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706.44" table:style-name="ce14">
            <text:p><text:s/>1.706,44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435" table:style-name="ce14">
            <text:p><text:s/>435,00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3002" table:style-name="ce14">
            <text:p><text:s/>3.002,00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3000" table:style-name="ce14">
            <text:p><text:s/>3.000,00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800" table:style-name="ce14">
            <text:p><text:s/>2.800,00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450" table:style-name="ce14">
            <text:p><text:s/>2.450,00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100" table:style-name="ce14">
            <text:p><text:s/>2.100,00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39711.229999999996" table:style-name="ce14">
            <text:p><text:s/>39.711,23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127.0999999999999" table:style-name="ce14">
            <text:p><text:s/>1.127,10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Investimenti in beni materiali</text:p>
          </table:table-cell>
          <table:table-cell office:value-type="float" office:value="15225.6" table:style-name="ce14">
            <text:p><text:s/>15.225,60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761.28" table:style-name="ce14">
            <text:p><text:s/>761,28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00.48000000000002" table:style-name="ce14">
            <text:p><text:s/>200,48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19228.18" table:style-name="ce14">
            <text:p><text:s/>19.228,18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79.84" table:style-name="ce14">
            <text:p><text:s/>79,84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302" table:style-name="ce14">
            <text:p><text:s/>2.302,00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500" table:style-name="ce14">
            <text:p><text:s/>2.500,00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6344" table:style-name="ce14">
            <text:p><text:s/>6.344,00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1860.29" table:style-name="ce14">
            <text:p><text:s/>1.860,29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68.78" table:style-name="ce14">
            <text:p><text:s/>68,78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302" table:style-name="ce14">
            <text:p><text:s/>2.302,00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500" table:style-name="ce14">
            <text:p><text:s/>2.500,00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200" table:style-name="ce14">
            <text:p><text:s/>2.200,00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2325.36" table:style-name="ce14">
            <text:p><text:s/>2.325,36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Investimenti in beni materiali</text:p>
          </table:table-cell>
          <table:table-cell office:value-type="float" office:value="1511.91" table:style-name="ce14">
            <text:p><text:s/>1.511,91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11830.29" table:style-name="ce14">
            <text:p><text:s/>11.830,29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7477.62" table:style-name="ce14">
            <text:p><text:s/>7.477,62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2264.9499999999998" table:style-name="ce14">
            <text:p><text:s/>2.264,95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8815.33" table:style-name="ce14">
            <text:p><text:s/>8.815,33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1191.47" table:style-name="ce14">
            <text:p><text:s/>1.191,47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3971.12" table:style-name="ce14">
            <text:p><text:s/>3.971,12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434.98999999999995" table:style-name="ce14">
            <text:p><text:s/>434,99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182.17999999999998" table:style-name="ce14">
            <text:p><text:s/>182,18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10975.88" table:style-name="ce14">
            <text:p><text:s/>10.975,88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35458.620000000003" table:style-name="ce14">
            <text:p><text:s/>35.458,62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1206.79" table:style-name="ce14">
            <text:p><text:s/>1.206,79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97051.01999999999" table:style-name="ce14">
            <text:p><text:s/>97.051,02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5178.9699999999993" table:style-name="ce14">
            <text:p><text:s/>5.178,97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2604.0100000000002" table:style-name="ce14">
            <text:p><text:s/>2.604,01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651.01" table:style-name="ce14">
            <text:p><text:s/>651,01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840.71" table:style-name="ce14">
            <text:p><text:s/>840,71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6276.85" table:style-name="ce14">
            <text:p><text:s/>6.276,85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36.82" table:style-name="ce14">
            <text:p><text:s/>36,82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805.73" table:style-name="ce14">
            <text:p><text:s/>805,73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104" table:style-name="ce14">
            <text:p><text:s/>104,00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Investimenti in beni materiali</text:p>
          </table:table-cell>
          <table:table-cell office:value-type="float" office:value="9222.65" table:style-name="ce14">
            <text:p><text:s/>9.222,65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307.88" table:style-name="ce14">
            <text:p><text:s/>307,88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516.35" table:style-name="ce14">
            <text:p><text:s/>516,35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5564.42" table:style-name="ce14">
            <text:p><text:s/>5.564,42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14839.76" table:style-name="ce14">
            <text:p><text:s/>14.839,76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5239.33" table:style-name="ce14">
            <text:p><text:s/>5.239,33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8" table:style-name="ce14">
            <text:p><text:s/>8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44" table:style-name="ce14">
            <text:p><text:s/>144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450481.52" table:style-name="ce14">
            <text:p><text:s/>450.481,52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6.79" table:style-name="ce14">
            <text:p><text:s/>26,79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346.6" table:style-name="ce14">
            <text:p><text:s/>346,6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205.6100000000001" table:style-name="ce14">
            <text:p><text:s/>1.205,61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9703" table:style-name="ce14">
            <text:p><text:s/>19.703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387.96" table:style-name="ce14">
            <text:p><text:s/>387,96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373.86" table:style-name="ce14">
            <text:p><text:s/>373,86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495.72999999999996" table:style-name="ce14">
            <text:p><text:s/>495,73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535.7299999999996" table:style-name="ce14">
            <text:p><text:s/>2.535,73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2208.19" table:style-name="ce14">
            <text:p><text:s/>2.208,19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405.5" table:style-name="ce14">
            <text:p><text:s/>405,5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58.31" table:style-name="ce14">
            <text:p><text:s/>58,31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5957.34" table:style-name="ce14">
            <text:p><text:s/>5.957,34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432.78999999999996" table:style-name="ce14">
            <text:p><text:s/>432,79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3.28" table:style-name="ce14">
            <text:p><text:s/>3,28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84.34" table:style-name="ce14">
            <text:p><text:s/>84,34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82" table:style-name="ce14">
            <text:p><text:s/>182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42.21" table:style-name="ce14">
            <text:p><text:s/>42,21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984.9" table:style-name="ce14">
            <text:p><text:s/>984,9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4810.45" table:style-name="ce14">
            <text:p><text:s/>4.810,45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10184.210000000001" table:style-name="ce14">
            <text:p><text:s/>10.184,21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12896.18" table:style-name="ce14">
            <text:p><text:s/>12.896,18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12129.34" table:style-name="ce14">
            <text:p><text:s/>12.129,34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12006.19" table:style-name="ce14">
            <text:p><text:s/>12.006,19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7715.0399999999991" table:style-name="ce14">
            <text:p><text:s/>7.715,04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8330.630000000001" table:style-name="ce14">
            <text:p><text:s/>8.330,63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5921.7400000000016" table:style-name="ce14">
            <text:p><text:s/>5.921,74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3975.54" table:style-name="ce14">
            <text:p><text:s/>3.975,54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3201.92" table:style-name="ce14">
            <text:p><text:s/>3.201,92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10723.2" table:style-name="ce14">
            <text:p><text:s/>10.723,2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20624.78" table:style-name="ce14">
            <text:p><text:s/>20.624,78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33582.379999999997" table:style-name="ce14">
            <text:p><text:s/>33.582,38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57883.049999999996" table:style-name="ce14">
            <text:p><text:s/>57.883,05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80.52" table:style-name="ce14">
            <text:p><text:s/>80,52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5769.9" table:style-name="ce14">
            <text:p><text:s/>5.769,9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5475.07" table:style-name="ce14">
            <text:p><text:s/>5.475,07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43.27" table:style-name="ce14">
            <text:p><text:s/>243,27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4.45" table:style-name="ce14">
            <text:p><text:s/>4,45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3114.05" table:style-name="ce14">
            <text:p><text:s/>3.114,05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359.09" table:style-name="ce14">
            <text:p><text:s/>359,09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580736.18999999994" table:style-name="ce14">
            <text:p><text:s/>580.736,19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15318.4" table:style-name="ce14">
            <text:p><text:s/>15.318,4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15264.71" table:style-name="ce14">
            <text:p><text:s/>15.264,71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647" table:style-name="ce14">
            <text:p><text:s/>1.647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417" table:style-name="ce14">
            <text:p><text:s/>1.417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770" table:style-name="ce14">
            <text:p><text:s/>770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9035.9599999999991" table:style-name="ce14">
            <text:p><text:s/>9.035,96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3.0300000000000002" table:style-name="ce14">
            <text:p><text:s/>3,03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362.82000000000005" table:style-name="ce14">
            <text:p><text:s/>362,82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3416" table:style-name="ce14">
            <text:p><text:s/>3.416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41.64" table:style-name="ce14">
            <text:p><text:s/>241,64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25.14" table:style-name="ce14">
            <text:p><text:s/>225,14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19.36" table:style-name="ce14">
            <text:p><text:s/>219,36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84.16" table:style-name="ce14">
            <text:p><text:s/>184,16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52.78" table:style-name="ce14">
            <text:p><text:s/>252,78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178908.99" table:style-name="ce14">
            <text:p><text:s/>178.908,99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54375.74" table:style-name="ce14">
            <text:p><text:s/>54.375,74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38454.379999999997" table:style-name="ce14">
            <text:p><text:s/>38.454,38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884" table:style-name="ce14">
            <text:p><text:s/>2.884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106763.62" table:style-name="ce14">
            <text:p><text:s/>106.763,62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330.0600000000002" table:style-name="ce14">
            <text:p><text:s/>1.330,06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7359.04" table:style-name="ce14">
            <text:p><text:s/>7.359,04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3286.19" table:style-name="ce14">
            <text:p><text:s/>3.286,19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7914.65" table:style-name="ce14">
            <text:p><text:s/>7.914,65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47.04" table:style-name="ce14">
            <text:p><text:s/>47,04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265.21" table:style-name="ce14">
            <text:p><text:s/>1.265,21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6303.41" table:style-name="ce14">
            <text:p><text:s/>6.303,41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511.44" table:style-name="ce14">
            <text:p><text:s/>511,44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9.5" table:style-name="ce14">
            <text:p><text:s/>9,5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4.4000000000000004" table:style-name="ce14">
            <text:p><text:s/>4,4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692" table:style-name="ce14">
            <text:p><text:s/>692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61932.01999999999" table:style-name="ce14">
            <text:p><text:s/>161.932,02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55.58999999999997" table:style-name="ce14">
            <text:p><text:s/>155,59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33.1" table:style-name="ce14">
            <text:p><text:s/>133,1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386.24" table:style-name="ce14">
            <text:p><text:s/>386,24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531.71" table:style-name="ce14">
            <text:p><text:s/>531,71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08.29" table:style-name="ce14">
            <text:p><text:s/>208,29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42.91000000000003" table:style-name="ce14">
            <text:p><text:s/>242,91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373.81999999999994" table:style-name="ce14">
            <text:p><text:s/>373,82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84.199999999999989" table:style-name="ce14">
            <text:p><text:s/>84,2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37.41" table:style-name="ce14">
            <text:p><text:s/>137,41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number-rows-repeated="3"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4.27" table:style-name="ce14">
            <text:p><text:s/>14,27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52.55" table:style-name="ce14">
            <text:p><text:s/>52,55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3.79" table:style-name="ce14">
            <text:p><text:s/>23,79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9.04" table:style-name="ce14">
            <text:p><text:s/>19,04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4.27" table:style-name="ce14">
            <text:p><text:s/>14,27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304.36" table:style-name="ce14">
            <text:p><text:s/>304,36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1565.8600000000001" table:style-name="ce14">
            <text:p><text:s/>1.565,86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18.78999999999999" table:style-name="ce14">
            <text:p><text:s/>118,79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1155.26" table:style-name="ce14">
            <text:p><text:s/>1.155,26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468.36" table:style-name="ce14">
            <text:p><text:s/>468,36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232.52000000000004" table:style-name="ce14">
            <text:p><text:s/>232,52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1039.23" table:style-name="ce14">
            <text:p><text:s/>1.039,23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10540.340000000002" table:style-name="ce14">
            <text:p><text:s/>10.540,34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444.47" table:style-name="ce14">
            <text:p><text:s/>444,47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280" table:style-name="ce14">
            <text:p><text:s/>1.280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207.3899999999999" table:style-name="ce14">
            <text:p><text:s/>1.207,39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157.25999999999931" table:style-name="ce14">
            <text:p><text:s/>157,26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5709.59" table:style-name="ce14">
            <text:p><text:s/>5.709,59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168386.53999999998" table:style-name="ce14">
            <text:p><text:s/>168.386,54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11399.14" table:style-name="ce14">
            <text:p><text:s/>11.399,14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101.66" table:style-name="ce14">
            <text:p><text:s/>101,66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55.730000000000004" table:style-name="ce14">
            <text:p><text:s/>55,73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2574.1999999999998" table:style-name="ce14">
            <text:p><text:s/>2.574,2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257" table:style-name="ce14">
            <text:p><text:s/>2.257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9882" table:style-name="ce14">
            <text:p><text:s/>9.882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387.96" table:style-name="ce14">
            <text:p><text:s/>387,96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334.03" table:style-name="ce14">
            <text:p><text:s/>1.334,03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326.97999999999996" table:style-name="ce14">
            <text:p><text:s/>326,98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269.36" table:style-name="ce14">
            <text:p><text:s/>269,36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41005.579999999994" table:style-name="ce14">
            <text:p><text:s/>41.005,58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41721.29" table:style-name="ce14">
            <text:p><text:s/>141.721,29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364136.62" table:style-name="ce14">
            <text:p><text:s/>364.136,62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3065.79" table:style-name="ce14">
            <text:p><text:s/>3.065,79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12.8" table:style-name="ce14">
            <text:p><text:s/>112,8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87.59" table:style-name="ce14">
            <text:p><text:s/>187,59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12699.05" table:style-name="ce14">
            <text:p><text:s/>12.699,05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687.81" table:style-name="ce14">
            <text:p><text:s/>687,81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008.24" table:style-name="ce14">
            <text:p><text:s/>2.008,24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53.26" table:style-name="ce14">
            <text:p><text:s/>53,26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47.84" table:style-name="ce14">
            <text:p><text:s/>47,84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1.9500000000000002" table:style-name="ce14">
            <text:p><text:s/>1,95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2.56" table:style-name="ce14">
            <text:p><text:s/>2,56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676.1" table:style-name="ce14">
            <text:p><text:s/>1.676,1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17.079999999999998" table:style-name="ce14">
            <text:p><text:s/>17,08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144.97" table:style-name="ce14">
            <text:p><text:s/>144,97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80.39999999999998" table:style-name="ce14">
            <text:p><text:s/>280,4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091.67" table:style-name="ce14">
            <text:p><text:s/>2.091,67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60.24" table:style-name="ce14">
            <text:p><text:s/>260,24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402.4499999999998" table:style-name="ce14">
            <text:p><text:s/>2.402,45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6973.489999999998" table:style-name="ce14">
            <text:p><text:s/>16.973,49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851.7800000000002" table:style-name="ce14">
            <text:p><text:s/>1.851,78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386.34000000000003" table:style-name="ce14">
            <text:p><text:s/>386,34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4311.9800000000005" table:style-name="ce14">
            <text:p><text:s/>4.311,98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558.48" table:style-name="ce14">
            <text:p><text:s/>1.558,48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8515.75" table:style-name="ce14">
            <text:p><text:s/>8.515,75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44.29" table:style-name="ce14">
            <text:p><text:s/>44,29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164.6199999999999" table:style-name="ce14">
            <text:p><text:s/>1.164,62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400.21000000000004" table:style-name="ce14">
            <text:p><text:s/>400,21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757.73" table:style-name="ce14">
            <text:p><text:s/>1.757,73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072.6199999999999" table:style-name="ce14">
            <text:p><text:s/>1.072,62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015.11" table:style-name="ce14">
            <text:p><text:s/>1.015,11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936.64" table:style-name="ce14">
            <text:p><text:s/>936,64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186.99" table:style-name="ce14">
            <text:p><text:s/>186,99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34.19999999999999" table:style-name="ce14">
            <text:p><text:s/>134,2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768.6" table:style-name="ce14">
            <text:p><text:s/>768,6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265" table:style-name="ce14">
            <text:p><text:s/>2.265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531" table:style-name="ce14">
            <text:p><text:s/>1.531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352" table:style-name="ce14">
            <text:p><text:s/>1.352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7479.4000000000015" table:style-name="ce14">
            <text:p><text:s/>7.479,4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4694.63" table:style-name="ce14">
            <text:p><text:s/>4.694,63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34384.020000000004" table:style-name="ce14">
            <text:p><text:s/>34.384,02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352" table:style-name="ce14">
            <text:p><text:s/>1.352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15633.63" table:style-name="ce14">
            <text:p><text:s/>15.633,63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29571.700000000004" table:style-name="ce14">
            <text:p><text:s/>29.571,7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3836.75" table:style-name="ce14">
            <text:p><text:s/>3.836,75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354.2" table:style-name="ce14">
            <text:p><text:s/>1.354,2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440" table:style-name="ce14">
            <text:p><text:s/>2.440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82.84" table:style-name="ce14">
            <text:p><text:s/>182,84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409.94" table:style-name="ce14">
            <text:p><text:s/>409,94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83.37" table:style-name="ce14">
            <text:p><text:s/>183,37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616.6" table:style-name="ce14">
            <text:p><text:s/>616,6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745.54" table:style-name="ce14">
            <text:p><text:s/>745,54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30.689999999999998" table:style-name="ce14">
            <text:p><text:s/>30,69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51.93" table:style-name="ce14">
            <text:p><text:s/>51,93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37.71" table:style-name="ce14">
            <text:p><text:s/>37,71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56.44" table:style-name="ce14">
            <text:p><text:s/>56,44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1.95" table:style-name="ce14">
            <text:p><text:s/>1,95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29.59" table:style-name="ce14">
            <text:p><text:s/>29,59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48.54" table:style-name="ce14">
            <text:p><text:s/>48,54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24.89" table:style-name="ce14">
            <text:p><text:s/>24,89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371.95" table:style-name="ce14">
            <text:p><text:s/>371,95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6.55" table:style-name="ce14">
            <text:p><text:s/>6,55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4" table:style-name="ce14">
            <text:p><text:s/>14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70.16" table:style-name="ce14">
            <text:p><text:s/>170,16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69.67" table:style-name="ce14">
            <text:p><text:s/>69,67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50.68" table:style-name="ce14">
            <text:p><text:s/>50,68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18.850000000000001" table:style-name="ce14">
            <text:p><text:s/>18,85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26.69" table:style-name="ce14">
            <text:p><text:s/>26,69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6.43" table:style-name="ce14">
            <text:p><text:s/>6,43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6.63" table:style-name="ce14">
            <text:p><text:s/>6,63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3.64" table:style-name="ce14">
            <text:p><text:s/>3,64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22.81" table:style-name="ce14">
            <text:p><text:s/>22,81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.29" table:style-name="ce14">
            <text:p><text:s/>2,29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16.899999999999999" table:style-name="ce14">
            <text:p><text:s/>16,9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32.14" table:style-name="ce14">
            <text:p><text:s/>32,14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20.170000000000002" table:style-name="ce14">
            <text:p><text:s/>20,17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27.78" table:style-name="ce14">
            <text:p><text:s/>27,78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53.16999999999999" table:style-name="ce14">
            <text:p><text:s/>153,17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584.05999999999995" table:style-name="ce14">
            <text:p><text:s/>584,06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88.69" table:style-name="ce14">
            <text:p><text:s/>88,69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41.55" table:style-name="ce14">
            <text:p><text:s/>41,55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13842.740000000002" table:style-name="ce14">
            <text:p><text:s/>13.842,74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5673.31" table:style-name="ce14">
            <text:p><text:s/>5.673,31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2592.83" table:style-name="ce14">
            <text:p><text:s/>2.592,83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848.96" table:style-name="ce14">
            <text:p><text:s/>1.848,96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337.84000000000003" table:style-name="ce14">
            <text:p><text:s/>337,84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114487.41" table:style-name="ce14">
            <text:p><text:s/>114.487,41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519.63" table:style-name="ce14">
            <text:p><text:s/>519,63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76.739999999999995" table:style-name="ce14">
            <text:p><text:s/>76,74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Investimenti in beni materiali</text:p>
          </table:table-cell>
          <table:table-cell office:value-type="float" office:value="448.65999999999997" table:style-name="ce14">
            <text:p><text:s/>448,66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654" table:style-name="ce14">
            <text:p><text:s/>654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1362.94" table:style-name="ce14">
            <text:p><text:s/>1.362,94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11930.589999999998" table:style-name="ce14">
            <text:p><text:s/>11.930,59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31479.54" table:style-name="ce14">
            <text:p><text:s/>31.479,54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157333.64000000001" table:style-name="ce14">
            <text:p><text:s/>157.333,64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Investimenti in beni materiali</text:p>
          </table:table-cell>
          <table:table-cell office:value-type="float" office:value="27945.32" table:style-name="ce14">
            <text:p><text:s/>27.945,32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7241.089999999997" table:style-name="ce14">
            <text:p><text:s/>17.241,09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424.69" table:style-name="ce14">
            <text:p><text:s/>424,69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30102.660000000003" table:style-name="ce14">
            <text:p><text:s/>30.102,66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53540.52" table:style-name="ce14">
            <text:p><text:s/>53.540,52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43621.979999999996" table:style-name="ce14">
            <text:p><text:s/>43.621,98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12485" table:style-name="ce14">
            <text:p><text:s/>12.485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29975.4" table:style-name="ce14">
            <text:p><text:s/>29.975,4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Investimenti in beni materiali</text:p>
          </table:table-cell>
          <table:table-cell office:value-type="float" office:value="1853.6299999999999" table:style-name="ce14">
            <text:p><text:s/>1.853,63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45472.17" table:style-name="ce14">
            <text:p><text:s/>45.472,17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48.150000000000006" table:style-name="ce14">
            <text:p><text:s/>48,15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93272.88" table:style-name="ce14">
            <text:p><text:s/>93.272,88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8370.800000000003" table:style-name="ce14">
            <text:p><text:s/>18.370,8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191.94" table:style-name="ce14">
            <text:p><text:s/>1.191,94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579.62220000000002" table:style-name="ce14">
            <text:p><text:s/>579,62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7681.27" table:style-name="ce14">
            <text:p><text:s/>7.681,27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2786.0899999999997" table:style-name="ce14">
            <text:p><text:s/>2.786,09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37.25" table:style-name="ce14">
            <text:p><text:s/>137,25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105602.67" table:style-name="ce14">
            <text:p><text:s/>105.602,67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66601.33" table:style-name="ce14">
            <text:p><text:s/>66.601,33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12756.55" table:style-name="ce14">
            <text:p><text:s/>12.756,55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18665.05" table:style-name="ce14">
            <text:p><text:s/>18.665,05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23450.46" table:style-name="ce14">
            <text:p><text:s/>23.450,46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3916.2" table:style-name="ce14">
            <text:p><text:s/>3.916,2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1741.61" table:style-name="ce14">
            <text:p><text:s/>11.741,61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5962.32" table:style-name="ce14">
            <text:p><text:s/>5.962,32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19.2" table:style-name="ce14">
            <text:p><text:s/>219,2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14358.449999999999" table:style-name="ce14">
            <text:p><text:s/>14.358,45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864.62" table:style-name="ce14">
            <text:p><text:s/>1.864,62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5957.34" table:style-name="ce14">
            <text:p><text:s/>5.957,34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5284.4299999999994" table:style-name="ce14">
            <text:p><text:s/>5.284,43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59816.21" table:style-name="ce14">
            <text:p><text:s/>59.816,21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Investimenti in beni materiali</text:p>
          </table:table-cell>
          <table:table-cell office:value-type="float" office:value="53424.53" table:style-name="ce14">
            <text:p><text:s/>53.424,53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15189" table:style-name="ce14">
            <text:p><text:s/>15.189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42554.409999999996" table:style-name="ce14">
            <text:p><text:s/>42.554,41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996.9" table:style-name="ce14">
            <text:p><text:s/>996,9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71.77999999999997" table:style-name="ce14">
            <text:p><text:s/>271,78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5286.66" table:style-name="ce14">
            <text:p><text:s/>5.286,66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32580.489999999998" table:style-name="ce14">
            <text:p><text:s/>32.580,49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69376.39" table:style-name="ce14">
            <text:p><text:s/>69.376,39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0328.84" table:style-name="ce14">
            <text:p><text:s/>10.328,84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0121.730000000003" table:style-name="ce14">
            <text:p><text:s/>20.121,73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426.09000000000003" table:style-name="ce14">
            <text:p><text:s/>426,09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09.97000000000003" table:style-name="ce14">
            <text:p><text:s/>209,97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176" table:style-name="ce14">
            <text:p><text:s/>2.176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11361.42" table:style-name="ce14">
            <text:p><text:s/>11.361,42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128060.78" table:style-name="ce14">
            <text:p><text:s/>128.060,78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52592.28" table:style-name="ce14">
            <text:p><text:s/>52.592,28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377.62" table:style-name="ce14">
            <text:p><text:s/>377,62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205.1" table:style-name="ce14">
            <text:p><text:s/>205,1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Investimenti in beni materiali</text:p>
          </table:table-cell>
          <table:table-cell office:value-type="float" office:value="4059.6" table:style-name="ce14">
            <text:p><text:s/>4.059,6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4162.0499999999993" table:style-name="ce14">
            <text:p><text:s/>4.162,05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4967.939999999999" table:style-name="ce14">
            <text:p><text:s/>14.967,94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5848.14" table:style-name="ce14">
            <text:p><text:s/>5.848,14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8902.65" table:style-name="ce14">
            <text:p><text:s/>8.902,65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8595.99" table:style-name="ce14">
            <text:p><text:s/>8.595,99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12025.95" table:style-name="ce14">
            <text:p><text:s/>12.025,95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11274.51" table:style-name="ce14">
            <text:p><text:s/>11.274,51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8710.7000000000007" table:style-name="ce14">
            <text:p><text:s/>8.710,7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8534.14" table:style-name="ce14">
            <text:p><text:s/>8.534,14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11636.28" table:style-name="ce14">
            <text:p><text:s/>11.636,28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89.22999999999996" table:style-name="ce14">
            <text:p><text:s/>189,23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62" table:style-name="ce14">
            <text:p><text:s/>162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73.27999999999997" table:style-name="ce14">
            <text:p><text:s/>273,28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Investimenti in beni materiali</text:p>
          </table:table-cell>
          <table:table-cell office:value-type="float" office:value="1439.44" table:style-name="ce14">
            <text:p><text:s/>1.439,44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560.41999999999996" table:style-name="ce14">
            <text:p><text:s/>560,42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2.35" table:style-name="ce14">
            <text:p><text:s/>12,35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4724.4299999999994" table:style-name="ce14">
            <text:p><text:s/>4.724,43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4129.07" table:style-name="ce14">
            <text:p><text:s/>4.129,07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338.2" table:style-name="ce14">
            <text:p><text:s/>1.338,2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968.75" table:style-name="ce14">
            <text:p><text:s/>1.968,75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336.65999999999997" table:style-name="ce14">
            <text:p><text:s/>336,66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1265.83" table:style-name="ce14">
            <text:p><text:s/>1.265,83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Interessi Passivi</text:p>
          </table:table-cell>
          <table:table-cell office:value-type="float" office:value="0.17" table:style-name="ce14">
            <text:p><text:s/>0,17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9797.6" table:style-name="ce14">
            <text:p><text:s/>9.797,6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2824.01" table:style-name="ce14">
            <text:p><text:s/>2.824,01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Interessi Passivi</text:p>
          </table:table-cell>
          <table:table-cell office:value-type="float" office:value="3.22" table:style-name="ce14">
            <text:p><text:s/>3,22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4727.3700000000008" table:style-name="ce14">
            <text:p><text:s/>4.727,37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1362.6" table:style-name="ce14">
            <text:p><text:s/>1.362,6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1555.8700000000001" table:style-name="ce14">
            <text:p><text:s/>1.555,87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315.7" table:style-name="ce14">
            <text:p><text:s/>1.315,7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1.76" table:style-name="ce14">
            <text:p><text:s/>11,76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6329.88" table:style-name="ce14">
            <text:p><text:s/>6.329,88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15790.2" table:style-name="ce14">
            <text:p><text:s/>15.790,2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433.65999999999997" table:style-name="ce14">
            <text:p><text:s/>433,66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90.15" table:style-name="ce14">
            <text:p><text:s/>190,15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5189.18" table:style-name="ce14">
            <text:p><text:s/>5.189,18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227.9299999999998" table:style-name="ce14">
            <text:p><text:s/>1.227,93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376.2" table:style-name="ce14">
            <text:p><text:s/>376,2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876.43" table:style-name="ce14">
            <text:p><text:s/>876,43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1133.54" table:style-name="ce14">
            <text:p><text:s/>1.133,54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Investimenti in beni materiali</text:p>
          </table:table-cell>
          <table:table-cell office:value-type="float" office:value="1900.85" table:style-name="ce14">
            <text:p><text:s/>1.900,85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350" table:style-name="ce14">
            <text:p><text:s/>1.350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12835.99" table:style-name="ce14">
            <text:p><text:s/>12.835,99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Investimenti in beni materiali</text:p>
          </table:table-cell>
          <table:table-cell office:value-type="float" office:value="31992.59" table:style-name="ce14">
            <text:p><text:s/>31.992,59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30423.42" table:style-name="ce14">
            <text:p><text:s/>30.423,42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53871.95" table:style-name="ce14">
            <text:p><text:s/>53.871,95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81.599999999999994" table:style-name="ce14">
            <text:p><text:s/>81,6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6181.66" table:style-name="ce14">
            <text:p><text:s/>16.181,66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37.32" table:style-name="ce14">
            <text:p><text:s/>137,32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55978.61" table:style-name="ce14">
            <text:p><text:s/>55.978,61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25333.5" table:style-name="ce14">
            <text:p><text:s/>25.333,5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116998.28" table:style-name="ce14">
            <text:p><text:s/>116.998,28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562" table:style-name="ce14">
            <text:p><text:s/>2.562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4041.97" table:style-name="ce14">
            <text:p><text:s/>4.041,97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9000.3" table:style-name="ce14">
            <text:p><text:s/>19.000,3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453.45" table:style-name="ce14">
            <text:p><text:s/>453,45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38.380000000000003" table:style-name="ce14">
            <text:p><text:s/>38,38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1325798.3999999999" table:style-name="ce14">
            <text:p><text:s/>1.325.798,4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3679.52" table:style-name="ce14">
            <text:p><text:s/>3.679,52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55286.85" table:style-name="ce14">
            <text:p><text:s/>55.286,85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6458.16" table:style-name="ce14">
            <text:p><text:s/>6.458,16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6328.23" table:style-name="ce14">
            <text:p><text:s/>6.328,23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6743.51" table:style-name="ce14">
            <text:p><text:s/>6.743,51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5783.94" table:style-name="ce14">
            <text:p><text:s/>5.783,94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27797.86" table:style-name="ce14">
            <text:p><text:s/>27.797,86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14451.169999999998" table:style-name="ce14">
            <text:p><text:s/>14.451,17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46.4" table:style-name="ce14">
            <text:p><text:s/>146,4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66.39" table:style-name="ce14">
            <text:p><text:s/>266,39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702.79" table:style-name="ce14">
            <text:p><text:s/>702,79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847.9099999999999" table:style-name="ce14">
            <text:p><text:s/>1.847,91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106795.85" table:style-name="ce14">
            <text:p><text:s/>106.795,85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90786.98" table:style-name="ce14">
            <text:p><text:s/>90.786,98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497.73" table:style-name="ce14">
            <text:p><text:s/>2.497,73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5642.51" table:style-name="ce14">
            <text:p><text:s/>5.642,51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129.01" table:style-name="ce14">
            <text:p><text:s/>1.129,01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544.09" table:style-name="ce14">
            <text:p><text:s/>544,09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883.01" table:style-name="ce14">
            <text:p><text:s/>883,01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2633.97" table:style-name="ce14">
            <text:p><text:s/>2.633,97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4401.92" table:style-name="ce14">
            <text:p><text:s/>4.401,92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3882.16" table:style-name="ce14">
            <text:p><text:s/>3.882,16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80379.520000000004" table:style-name="ce14">
            <text:p><text:s/>80.379,52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11481.66" table:style-name="ce14">
            <text:p><text:s/>11.481,66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6905.3599999999988" table:style-name="ce14">
            <text:p><text:s/>6.905,36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12093.670000000002" table:style-name="ce14">
            <text:p><text:s/>12.093,67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10174.52" table:style-name="ce14">
            <text:p><text:s/>10.174,52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9734.16" table:style-name="ce14">
            <text:p><text:s/>9.734,16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9522.2400000000016" table:style-name="ce14">
            <text:p><text:s/>9.522,24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9668.17" table:style-name="ce14">
            <text:p><text:s/>9.668,17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3514.25" table:style-name="ce14">
            <text:p><text:s/>3.514,25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11597.35" table:style-name="ce14">
            <text:p><text:s/>11.597,35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5229.66" table:style-name="ce14">
            <text:p><text:s/>5.229,66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1988.31" table:style-name="ce14">
            <text:p><text:s/>1.988,31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91822.11" table:style-name="ce14">
            <text:p><text:s/>91.822,11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63645.32" table:style-name="ce14">
            <text:p><text:s/>63.645,32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186.95" table:style-name="ce14">
            <text:p><text:s/>1.186,95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155.57999999999998" table:style-name="ce14">
            <text:p><text:s/>155,58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Investimenti in beni materiali</text:p>
          </table:table-cell>
          <table:table-cell office:value-type="float" office:value="146.71" table:style-name="ce14">
            <text:p><text:s/>146,71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73.27999999999997" table:style-name="ce14">
            <text:p><text:s/>273,28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3120.45" table:style-name="ce14">
            <text:p><text:s/>3.120,45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55.26" table:style-name="ce14">
            <text:p><text:s/>55,26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026.87" table:style-name="ce14">
            <text:p><text:s/>2.026,87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883.13" table:style-name="ce14">
            <text:p><text:s/>883,13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53222.659999999996" table:style-name="ce14">
            <text:p><text:s/>53.222,66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24.26" table:style-name="ce14">
            <text:p><text:s/>224,26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522.12" table:style-name="ce14">
            <text:p><text:s/>2.522,12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Investimenti in beni materiali</text:p>
          </table:table-cell>
          <table:table-cell office:value-type="float" office:value="106982.78" table:style-name="ce14">
            <text:p><text:s/>106.982,78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85" table:style-name="ce14">
            <text:p><text:s/>185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3000" table:style-name="ce14">
            <text:p><text:s/>3.000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2632.2400000000002" table:style-name="ce14">
            <text:p><text:s/>2.632,24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71.31" table:style-name="ce14">
            <text:p><text:s/>71,31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506.73" table:style-name="ce14">
            <text:p><text:s/>506,73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73.27999999999997" table:style-name="ce14">
            <text:p><text:s/>273,28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1332.24" table:style-name="ce14">
            <text:p><text:s/>1.332,24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65.400000000000006" table:style-name="ce14">
            <text:p><text:s/>65,4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35" table:style-name="ce14">
            <text:p><text:s/>35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0328.86" table:style-name="ce14">
            <text:p><text:s/>10.328,86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5368000" table:style-name="ce14">
            <text:p><text:s/>5.368.000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9760000" table:style-name="ce14">
            <text:p><text:s/>9.760.000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155.57999999999998" table:style-name="ce14">
            <text:p><text:s/>155,58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Investimenti in beni materiali</text:p>
          </table:table-cell>
          <table:table-cell office:value-type="float" office:value="164.37000000000003" table:style-name="ce14">
            <text:p><text:s/>164,37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145109.29" table:style-name="ce14">
            <text:p><text:s/>145.109,29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53657.94" table:style-name="ce14">
            <text:p><text:s/>53.657,94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0367.17" table:style-name="ce14">
            <text:p><text:s/>10.367,17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2801.88" table:style-name="ce14">
            <text:p><text:s/>12.801,88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57333.57" table:style-name="ce14">
            <text:p><text:s/>57.333,57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39484.35" table:style-name="ce14">
            <text:p><text:s/>239.484,35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63656.69" table:style-name="ce14">
            <text:p><text:s/>163.656,69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20955.74000000005" table:style-name="ce14">
            <text:p><text:s/>220.955,74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22.49" table:style-name="ce14">
            <text:p><text:s/>222,49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1342" table:style-name="ce14">
            <text:p><text:s/>1.342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18300" table:style-name="ce14">
            <text:p><text:s/>18.300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519.72" table:style-name="ce14">
            <text:p><text:s/>519,72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329.4" table:style-name="ce14">
            <text:p><text:s/>329,4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8" table:style-name="ce14">
            <text:p><text:s/>28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58.60000000000002" table:style-name="ce14">
            <text:p><text:s/>158,6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5363.58" table:style-name="ce14">
            <text:p><text:s/>5.363,58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16417.5" table:style-name="ce14">
            <text:p><text:s/>16.417,5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39.04" table:style-name="ce14">
            <text:p><text:s/>39,04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37.21" table:style-name="ce14">
            <text:p><text:s/>37,21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52484.62" table:style-name="ce14">
            <text:p><text:s/>52.484,62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701.70999999999992" table:style-name="ce14">
            <text:p><text:s/>701,71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5315.4400000000005" table:style-name="ce14">
            <text:p><text:s/>5.315,44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599.98" table:style-name="ce14">
            <text:p><text:s/>599,98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401.11" table:style-name="ce14">
            <text:p><text:s/>401,11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709.82" table:style-name="ce14">
            <text:p><text:s/>1.709,82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93359.400000000009" table:style-name="ce14">
            <text:p><text:s/>93.359,4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137048.59" table:style-name="ce14">
            <text:p><text:s/>137.048,59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39.04" table:style-name="ce14">
            <text:p><text:s/>39,04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50.5" table:style-name="ce14">
            <text:p><text:s/>50,5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88.81" table:style-name="ce14">
            <text:p><text:s/>288,81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800" table:style-name="ce14">
            <text:p><text:s/>1.800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850" table:style-name="ce14">
            <text:p><text:s/>1.850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500" table:style-name="ce14">
            <text:p><text:s/>1.500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27733.73" table:style-name="ce14">
            <text:p><text:s/>27.733,73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14294.820000000002" table:style-name="ce14">
            <text:p><text:s/>14.294,82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500.5" table:style-name="ce14">
            <text:p><text:s/>500,5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1672.5700000000002" table:style-name="ce14">
            <text:p><text:s/>1.672,57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587.19" table:style-name="ce14">
            <text:p><text:s/>1.587,19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13236.680000000002" table:style-name="ce14">
            <text:p><text:s/>13.236,68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58.70999999999998" table:style-name="ce14">
            <text:p><text:s/>258,71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2946.67" table:style-name="ce14">
            <text:p><text:s/>2.946,67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34105.700000000004" table:style-name="ce14">
            <text:p><text:s/>34.105,7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2643.2999999999997" table:style-name="ce14">
            <text:p><text:s/>2.643,3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93.02" table:style-name="ce14">
            <text:p><text:s/>93,02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13145.779999999999" table:style-name="ce14">
            <text:p><text:s/>13.145,78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111.93" table:style-name="ce14">
            <text:p><text:s/>1.111,93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610.80999999999995" table:style-name="ce14">
            <text:p><text:s/>610,81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90.27" table:style-name="ce14">
            <text:p><text:s/>190,27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7111.4500000000007" table:style-name="ce14">
            <text:p><text:s/>7.111,45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1674.48" table:style-name="ce14">
            <text:p><text:s/>1.674,48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02.12" table:style-name="ce14">
            <text:p><text:s/>102,12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88.210000000000008" table:style-name="ce14">
            <text:p><text:s/>88,21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795.68" table:style-name="ce14">
            <text:p><text:s/>795,68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525.70000000000005" table:style-name="ce14">
            <text:p><text:s/>525,7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451.71" table:style-name="ce14">
            <text:p><text:s/>2.451,71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38.270000000000003" table:style-name="ce14">
            <text:p><text:s/>38,27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02.17" table:style-name="ce14">
            <text:p><text:s/>202,17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533.1800000000003" table:style-name="ce14">
            <text:p><text:s/>2.533,18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179.78000000000003" table:style-name="ce14">
            <text:p><text:s/>179,78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73.8" table:style-name="ce14">
            <text:p><text:s/>173,8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945.95999999999992" table:style-name="ce14">
            <text:p><text:s/>945,96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965.75" table:style-name="ce14">
            <text:p><text:s/>1.965,75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240.02" table:style-name="ce14">
            <text:p><text:s/>1.240,02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7932.27" table:style-name="ce14">
            <text:p><text:s/>7.932,27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6710" table:style-name="ce14">
            <text:p><text:s/>6.710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7960.8" table:style-name="ce14">
            <text:p><text:s/>7.960,8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716.4" table:style-name="ce14">
            <text:p><text:s/>716,4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424.74" table:style-name="ce14">
            <text:p><text:s/>424,74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3183.92" table:style-name="ce14">
            <text:p><text:s/>3.183,92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781.82" table:style-name="ce14">
            <text:p><text:s/>781,82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1754.97" table:style-name="ce14">
            <text:p><text:s/>1.754,97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667.3400000000001" table:style-name="ce14">
            <text:p><text:s/>1.667,34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38308" table:style-name="ce14">
            <text:p><text:s/>38.308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103110.5" table:style-name="ce14">
            <text:p><text:s/>103.110,5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434.8" table:style-name="ce14">
            <text:p><text:s/>434,8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4566.5300000000007" table:style-name="ce14">
            <text:p><text:s/>4.566,53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6058" table:style-name="ce14">
            <text:p><text:s/>6.058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800" table:style-name="ce14">
            <text:p><text:s/>1.800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850" table:style-name="ce14">
            <text:p><text:s/>1.850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500" table:style-name="ce14">
            <text:p><text:s/>1.500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66724.78" table:style-name="ce14">
            <text:p><text:s/>66.724,78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9303.2000000000007" table:style-name="ce14">
            <text:p><text:s/>9.303,2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185.2600000000002" table:style-name="ce14">
            <text:p><text:s/>2.185,26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2052.4700000000003" table:style-name="ce14">
            <text:p><text:s/>2.052,47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58.97" table:style-name="ce14">
            <text:p><text:s/>158,97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416.2799999999997" table:style-name="ce14">
            <text:p><text:s/>2.416,28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33913.07" table:style-name="ce14">
            <text:p><text:s/>33.913,07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595" table:style-name="ce14">
            <text:p><text:s/>1.595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18405.02" table:style-name="ce14">
            <text:p><text:s/>18.405,02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1360" table:style-name="ce14">
            <text:p><text:s/>1.360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4873.96" table:style-name="ce14">
            <text:p><text:s/>4.873,96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52" table:style-name="ce14">
            <text:p><text:s/>152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1827693.2" table:style-name="ce14">
            <text:p><text:s/>1.827.693,2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446.40999999999997" table:style-name="ce14">
            <text:p><text:s/>446,41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0111.7" table:style-name="ce14">
            <text:p><text:s/>20.111,7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59316.700000000004" table:style-name="ce14">
            <text:p><text:s/>59.316,7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914195.64" table:style-name="ce14">
            <text:p><text:s/>914.195,64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121330" table:style-name="ce14">
            <text:p><text:s/>121.330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264.81" table:style-name="ce14">
            <text:p><text:s/>1.264,81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661.8599999999999" table:style-name="ce14">
            <text:p><text:s/>661,86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911.15000000000009" table:style-name="ce14">
            <text:p><text:s/>911,15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50.22" table:style-name="ce14">
            <text:p><text:s/>150,22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66.73" table:style-name="ce14">
            <text:p><text:s/>266,73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553.53" table:style-name="ce14">
            <text:p><text:s/>553,53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200" table:style-name="ce14">
            <text:p><text:s/>200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845.58" table:style-name="ce14">
            <text:p><text:s/>845,58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47.47" table:style-name="ce14">
            <text:p><text:s/>147,47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314.9500000000003" table:style-name="ce14">
            <text:p><text:s/>2.314,95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2169.65" table:style-name="ce14">
            <text:p><text:s/>2.169,65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880" table:style-name="ce14">
            <text:p><text:s/>880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83" table:style-name="ce14">
            <text:p><text:s/>183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0269.080000000002" table:style-name="ce14">
            <text:p><text:s/>20.269,08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3471.6400000000003" table:style-name="ce14">
            <text:p><text:s/>3.471,64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965.75" table:style-name="ce14">
            <text:p><text:s/>1.965,75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6138.9500000000007" table:style-name="ce14">
            <text:p><text:s/>6.138,95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198.99" table:style-name="ce14">
            <text:p><text:s/>198,99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482.88" table:style-name="ce14">
            <text:p><text:s/>482,88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3556.73" table:style-name="ce14">
            <text:p><text:s/>3.556,73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61848.840000000004" table:style-name="ce14">
            <text:p><text:s/>61.848,84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402.4" table:style-name="ce14">
            <text:p><text:s/>402,4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535446.06000000006" table:style-name="ce14">
            <text:p><text:s/>535.446,06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391.11" table:style-name="ce14">
            <text:p><text:s/>391,11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6389.42" table:style-name="ce14">
            <text:p><text:s/>6.389,42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081.7800000000002" table:style-name="ce14">
            <text:p><text:s/>2.081,78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38.07" table:style-name="ce14">
            <text:p><text:s/>38,07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4941" table:style-name="ce14">
            <text:p><text:s/>4.941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48367.5" table:style-name="ce14">
            <text:p><text:s/>48.367,5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3971.12" table:style-name="ce14">
            <text:p><text:s/>3.971,12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44408" table:style-name="ce14">
            <text:p><text:s/>44.408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880" table:style-name="ce14">
            <text:p><text:s/>880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16.75" table:style-name="ce14">
            <text:p><text:s/>16,75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17.07" table:style-name="ce14">
            <text:p><text:s/>17,07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6.32" table:style-name="ce14">
            <text:p><text:s/>6,32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37.040000000000006" table:style-name="ce14">
            <text:p><text:s/>37,04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13.49" table:style-name="ce14">
            <text:p><text:s/>13,49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2.2000000000000002" table:style-name="ce14">
            <text:p><text:s/>2,2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1.1000000000000001" table:style-name="ce14">
            <text:p><text:s/>1,1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7.6899999999999995" table:style-name="ce14">
            <text:p><text:s/>7,69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698.03000000000009" table:style-name="ce14">
            <text:p><text:s/>698,03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13.47" table:style-name="ce14">
            <text:p><text:s/>113,47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16229.760000000002" table:style-name="ce14">
            <text:p><text:s/>16.229,76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41815.577399999995" table:style-name="ce14">
            <text:p><text:s/>41.815,58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976" table:style-name="ce14">
            <text:p><text:s/>976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563667" table:style-name="ce14">
            <text:p><text:s/>563.667,00<text:s/></text:p>
          </table:table-cell>
          <table:table-cell office:value-type="string" table:style-name="ce15">
            <text:p>SOGGETTO ESTER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9802.0999999999985" table:style-name="ce14">
            <text:p><text:s/>9.802,1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869.96" table:style-name="ce14">
            <text:p><text:s/>2.869,96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416" table:style-name="ce14">
            <text:p><text:s/>416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714.83" table:style-name="ce14">
            <text:p><text:s/>1.714,83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583.78000000000009" table:style-name="ce14">
            <text:p><text:s/>583,78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15.26" table:style-name="ce14">
            <text:p><text:s/>115,26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3099.1600000000003" table:style-name="ce14">
            <text:p><text:s/>3.099,16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Interessi Passivi</text:p>
          </table:table-cell>
          <table:table-cell office:value-type="float" office:value="0.7" table:style-name="ce14">
            <text:p><text:s/>0,7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705.56000000000006" table:style-name="ce14">
            <text:p><text:s/>705,56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15796.88" table:style-name="ce14">
            <text:p><text:s/>15.796,88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1036.5700000000002" table:style-name="ce14">
            <text:p><text:s/>1.036,57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81.84000000000003" table:style-name="ce14">
            <text:p><text:s/>181,84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9447.23" table:style-name="ce14">
            <text:p><text:s/>9.447,23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208.96000000000006" table:style-name="ce14">
            <text:p><text:s/>208,96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213.24999999999997" table:style-name="ce14">
            <text:p><text:s/>213,25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174.46" table:style-name="ce14">
            <text:p><text:s/>1.174,46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85.78" table:style-name="ce14">
            <text:p><text:s/>185,78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369" table:style-name="ce14">
            <text:p><text:s/>369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557.48" table:style-name="ce14">
            <text:p><text:s/>557,48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3208.99" table:style-name="ce14">
            <text:p><text:s/>3.208,99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1756852.3800000001" table:style-name="ce14">
            <text:p><text:s/>1.756.852,38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5389.61" table:style-name="ce14">
            <text:p><text:s/>5.389,61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330.5" table:style-name="ce14">
            <text:p><text:s/>330,5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4216.1499999999996" table:style-name="ce14">
            <text:p><text:s/>4.216,15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649.21" table:style-name="ce14">
            <text:p><text:s/>1.649,21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6064.1200000000008" table:style-name="ce14">
            <text:p><text:s/>6.064,12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1304.8499999999999" table:style-name="ce14">
            <text:p><text:s/>1.304,85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391436.76" table:style-name="ce14">
            <text:p><text:s/>391.436,76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943.18000000000006" table:style-name="ce14">
            <text:p><text:s/>943,18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8157.9599999999991" table:style-name="ce14">
            <text:p><text:s/>8.157,96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467.2" table:style-name="ce14">
            <text:p><text:s/>1.467,2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1247.08" table:style-name="ce14">
            <text:p><text:s/>11.247,08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66.57" table:style-name="ce14">
            <text:p><text:s/>266,57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93120.41" table:style-name="ce14">
            <text:p><text:s/>93.120,41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14882.300000000001" table:style-name="ce14">
            <text:p><text:s/>14.882,3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46112" table:style-name="ce14">
            <text:p><text:s/>46.112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057.98" table:style-name="ce14">
            <text:p><text:s/>1.057,98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32.73999999999998" table:style-name="ce14">
            <text:p><text:s/>232,74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96.18" table:style-name="ce14">
            <text:p><text:s/>196,18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13.56" table:style-name="ce14">
            <text:p><text:s/>213,56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573.9600000000003" table:style-name="ce14">
            <text:p><text:s/>1.573,96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343.24" table:style-name="ce14">
            <text:p><text:s/>1.343,24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967.45" table:style-name="ce14">
            <text:p><text:s/>967,45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22" table:style-name="ce14">
            <text:p><text:s/>122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22.21" table:style-name="ce14">
            <text:p><text:s/>122,21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85.98000000000002" table:style-name="ce14">
            <text:p><text:s/>185,98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24.13" table:style-name="ce14">
            <text:p><text:s/>224,13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Interessi Passivi</text:p>
          </table:table-cell>
          <table:table-cell office:value-type="float" office:value="1.72" table:style-name="ce14">
            <text:p><text:s/>1,72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61" table:style-name="ce14">
            <text:p><text:s/>61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14.55" table:style-name="ce14">
            <text:p><text:s/>214,55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95.2" table:style-name="ce14">
            <text:p><text:s/>195,2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58.6" table:style-name="ce14">
            <text:p><text:s/>158,6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23.03" table:style-name="ce14">
            <text:p><text:s/>223,03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48.99999999999997" table:style-name="ce14">
            <text:p><text:s/>249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62.74" table:style-name="ce14">
            <text:p><text:s/>162,74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11.76999999999998" table:style-name="ce14">
            <text:p><text:s/>211,77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75.81" table:style-name="ce14">
            <text:p><text:s/>275,81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647" table:style-name="ce14">
            <text:p><text:s/>1.647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61" table:style-name="ce14">
            <text:p><text:s/>61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649.81999999999994" table:style-name="ce14">
            <text:p><text:s/>649,82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Investimenti in beni materiali</text:p>
          </table:table-cell>
          <table:table-cell office:value-type="float" office:value="5946.79" table:style-name="ce14">
            <text:p><text:s/>5.946,79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57134" table:style-name="ce14">
            <text:p><text:s/>57.134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764.15" table:style-name="ce14">
            <text:p><text:s/>2.764,15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595.4" table:style-name="ce14">
            <text:p><text:s/>595,4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53.72" table:style-name="ce14">
            <text:p><text:s/>153,72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235382.47" table:style-name="ce14">
            <text:p><text:s/>235.382,47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1.76" table:style-name="ce14">
            <text:p><text:s/>11,76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4136.29" table:style-name="ce14">
            <text:p><text:s/>4.136,29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395.83" table:style-name="ce14">
            <text:p><text:s/>395,83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02.85" table:style-name="ce14">
            <text:p><text:s/>102,85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23.22" table:style-name="ce14">
            <text:p><text:s/>123,22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698.66" table:style-name="ce14">
            <text:p><text:s/>698,66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442.1" table:style-name="ce14">
            <text:p><text:s/>442,1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56.78999999999996" table:style-name="ce14">
            <text:p><text:s/>256,79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493.95000000000005" table:style-name="ce14">
            <text:p><text:s/>493,95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527.24" table:style-name="ce14">
            <text:p><text:s/>527,24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022.5100000000001" table:style-name="ce14">
            <text:p><text:s/>1.022,51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575.71" table:style-name="ce14">
            <text:p><text:s/>575,71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732.64" table:style-name="ce14">
            <text:p><text:s/>732,64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883865.59999999998" table:style-name="ce14">
            <text:p><text:s/>883.865,6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6292.039999999997" table:style-name="ce14">
            <text:p><text:s/>26.292,04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90.600000000000009" table:style-name="ce14">
            <text:p><text:s/>90,6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63.899999999999991" table:style-name="ce14">
            <text:p><text:s/>63,9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67.899999999999991" table:style-name="ce14">
            <text:p><text:s/>67,9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23.63" table:style-name="ce14">
            <text:p><text:s/>223,63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9.6999999999999993" table:style-name="ce14">
            <text:p><text:s/>9,7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14061.32" table:style-name="ce14">
            <text:p><text:s/>14.061,32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2469.6999999999998" table:style-name="ce14">
            <text:p><text:s/>2.469,7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326.6" table:style-name="ce14">
            <text:p><text:s/>1.326,6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15282" table:style-name="ce14">
            <text:p><text:s/>15.282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18677.14" table:style-name="ce14">
            <text:p><text:s/>18.677,14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7369.880000000001" table:style-name="ce14">
            <text:p><text:s/>7.369,88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58050.02" table:style-name="ce14">
            <text:p><text:s/>58.050,02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3050" table:style-name="ce14">
            <text:p><text:s/>3.050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996.58" table:style-name="ce14">
            <text:p><text:s/>996,58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6367.81" table:style-name="ce14">
            <text:p><text:s/>6.367,81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654271.9" table:style-name="ce14">
            <text:p><text:s/>654.271,9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139693.81" table:style-name="ce14">
            <text:p><text:s/>139.693,81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Investimenti in beni materiali</text:p>
          </table:table-cell>
          <table:table-cell office:value-type="float" office:value="140184.32999999999" table:style-name="ce14">
            <text:p><text:s/>140.184,33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2737.5200000000004" table:style-name="ce14">
            <text:p><text:s/>2.737,52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7863.9" table:style-name="ce14">
            <text:p><text:s/>7.863,9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10860.24" table:style-name="ce14">
            <text:p><text:s/>10.860,24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07220.07999999999" table:style-name="ce14">
            <text:p><text:s/>107.220,08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264.0100000000002" table:style-name="ce14">
            <text:p><text:s/>2.264,01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84" table:style-name="ce14">
            <text:p><text:s/>284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764" table:style-name="ce14">
            <text:p><text:s/>764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98089.279999999999" table:style-name="ce14">
            <text:p><text:s/>98.089,28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7.45" table:style-name="ce14">
            <text:p><text:s/>27,45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12370.89" table:style-name="ce14">
            <text:p><text:s/>12.370,89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6008.8099999999995" table:style-name="ce14">
            <text:p><text:s/>6.008,81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47719.210000000006" table:style-name="ce14">
            <text:p><text:s/>47.719,21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463501.38" table:style-name="ce14">
            <text:p><text:s/>463.501,38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30.07999999999998" table:style-name="ce14">
            <text:p><text:s/>130,08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59.480000000000004" table:style-name="ce14">
            <text:p><text:s/>59,48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66764.5" table:style-name="ce14">
            <text:p><text:s/>66.764,5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535.4499999999998" table:style-name="ce14">
            <text:p><text:s/>2.535,45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22360.37" table:style-name="ce14">
            <text:p><text:s/>22.360,37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2919.8" table:style-name="ce14">
            <text:p><text:s/>12.919,8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9394.5499999999993" table:style-name="ce14">
            <text:p><text:s/>9.394,55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65415.18" table:style-name="ce14">
            <text:p><text:s/>265.415,18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10160.34" table:style-name="ce14">
            <text:p><text:s/>10.160,34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899.91000000000008" table:style-name="ce14">
            <text:p><text:s/>899,91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17662.55" table:style-name="ce14">
            <text:p><text:s/>17.662,55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233.58" table:style-name="ce14">
            <text:p><text:s/>2.233,58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35174.800000000003" table:style-name="ce14">
            <text:p><text:s/>35.174,8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50" table:style-name="ce14">
            <text:p><text:s/>250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35" table:style-name="ce14">
            <text:p><text:s/>35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135152.20000000001" table:style-name="ce14">
            <text:p><text:s/>135.152,2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880" table:style-name="ce14">
            <text:p><text:s/>880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819.05" table:style-name="ce14">
            <text:p><text:s/>819,05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5377.22" table:style-name="ce14">
            <text:p><text:s/>5.377,22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4021.83" table:style-name="ce14">
            <text:p><text:s/>4.021,83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134.6599999999999" table:style-name="ce14">
            <text:p><text:s/>1.134,66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73.42" table:style-name="ce14">
            <text:p><text:s/>73,42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930.44" table:style-name="ce14">
            <text:p><text:s/>930,44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854.4" table:style-name="ce14">
            <text:p><text:s/>1.854,4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40465.269999999997" table:style-name="ce14">
            <text:p><text:s/>40.465,27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Investimenti in beni materiali</text:p>
          </table:table-cell>
          <table:table-cell office:value-type="float" office:value="106982.78" table:style-name="ce14">
            <text:p><text:s/>106.982,78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2276.48" table:style-name="ce14">
            <text:p><text:s/>2.276,48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12655.07" table:style-name="ce14">
            <text:p><text:s/>12.655,07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2743.75" table:style-name="ce14">
            <text:p><text:s/>12.743,75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6932.560000000001" table:style-name="ce14">
            <text:p><text:s/>16.932,56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3161.99" table:style-name="ce14">
            <text:p><text:s/>3.161,99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5461.61" table:style-name="ce14">
            <text:p><text:s/>5.461,61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39673.57" table:style-name="ce14">
            <text:p><text:s/>39.673,57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029.83" table:style-name="ce14">
            <text:p><text:s/>1.029,83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633.99" table:style-name="ce14">
            <text:p><text:s/>633,99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637.4100000000003" table:style-name="ce14">
            <text:p><text:s/>1.637,41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919.39" table:style-name="ce14">
            <text:p><text:s/>919,39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0.440000000000001" table:style-name="ce14">
            <text:p><text:s/>20,44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14340.52" table:style-name="ce14">
            <text:p><text:s/>14.340,52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32855.590000000004" table:style-name="ce14">
            <text:p><text:s/>32.855,59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464.3000000000002" table:style-name="ce14">
            <text:p><text:s/>2.464,3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356.5" table:style-name="ce14">
            <text:p><text:s/>356,5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30.28" table:style-name="ce14">
            <text:p><text:s/>230,28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3670.23" table:style-name="ce14">
            <text:p><text:s/>3.670,23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783.64" table:style-name="ce14">
            <text:p><text:s/>783,64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398.44" table:style-name="ce14">
            <text:p><text:s/>398,44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374.63" table:style-name="ce14">
            <text:p><text:s/>374,63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372.4499999999998" table:style-name="ce14">
            <text:p><text:s/>2.372,45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287.1999999999998" table:style-name="ce14">
            <text:p><text:s/>2.287,2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6783.3499999999995" table:style-name="ce14">
            <text:p><text:s/>6.783,35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04.8" table:style-name="ce14">
            <text:p><text:s/>204,8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244.48" table:style-name="ce14">
            <text:p><text:s/>2.244,48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723.01" table:style-name="ce14">
            <text:p><text:s/>723,01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941.83" table:style-name="ce14">
            <text:p><text:s/>941,83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3380.57" table:style-name="ce14">
            <text:p><text:s/>3.380,57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995.78" table:style-name="ce14">
            <text:p><text:s/>995,78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466.65" table:style-name="ce14">
            <text:p><text:s/>1.466,65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109.52" table:style-name="ce14">
            <text:p><text:s/>1.109,52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311.12" table:style-name="ce14">
            <text:p><text:s/>2.311,12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803.15" table:style-name="ce14">
            <text:p><text:s/>803,15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013.2800000000002" table:style-name="ce14">
            <text:p><text:s/>2.013,28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918.29" table:style-name="ce14">
            <text:p><text:s/>918,29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98.78" table:style-name="ce14">
            <text:p><text:s/>198,78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357.89" table:style-name="ce14">
            <text:p><text:s/>357,89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7200.44" table:style-name="ce14">
            <text:p><text:s/>7.200,44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705.09" table:style-name="ce14">
            <text:p><text:s/>705,09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3339" table:style-name="ce14">
            <text:p><text:s/>3.339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5.88" table:style-name="ce14">
            <text:p><text:s/>5,88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066.78" table:style-name="ce14">
            <text:p><text:s/>1.066,78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305" table:style-name="ce14">
            <text:p><text:s/>305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5.63" table:style-name="ce14">
            <text:p><text:s/>25,63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439.27" table:style-name="ce14">
            <text:p><text:s/>439,27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689.88" table:style-name="ce14">
            <text:p><text:s/>689,88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751.74" table:style-name="ce14">
            <text:p><text:s/>751,74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325.39999999999998" table:style-name="ce14">
            <text:p><text:s/>325,4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3080.96" table:style-name="ce14">
            <text:p><text:s/>3.080,96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335.54999999999995" table:style-name="ce14">
            <text:p><text:s/>335,55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3873.21" table:style-name="ce14">
            <text:p><text:s/>3.873,21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922.73" table:style-name="ce14">
            <text:p><text:s/>922,73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41.57" table:style-name="ce14">
            <text:p><text:s/>41,57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314.35000000000002" table:style-name="ce14">
            <text:p><text:s/>314,35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478.51" table:style-name="ce14">
            <text:p><text:s/>478,51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485.20000000000005" table:style-name="ce14">
            <text:p><text:s/>485,2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633.78" table:style-name="ce14">
            <text:p><text:s/>633,78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4088.79" table:style-name="ce14">
            <text:p><text:s/>4.088,79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0800.630000000001" table:style-name="ce14">
            <text:p><text:s/>10.800,63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560.9499999999998" table:style-name="ce14">
            <text:p><text:s/>2.560,95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3546.48" table:style-name="ce14">
            <text:p><text:s/>3.546,48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912.79" table:style-name="ce14">
            <text:p><text:s/>912,79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53.6" table:style-name="ce14">
            <text:p><text:s/>53,6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214.29" table:style-name="ce14">
            <text:p><text:s/>2.214,29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00.58" table:style-name="ce14">
            <text:p><text:s/>100,58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433.6" table:style-name="ce14">
            <text:p><text:s/>433,6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167.32" table:style-name="ce14">
            <text:p><text:s/>167,32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185.5" table:style-name="ce14">
            <text:p><text:s/>1.185,5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59.65" table:style-name="ce14">
            <text:p><text:s/>159,65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3.620000000000001" table:style-name="ce14">
            <text:p><text:s/>13,62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182.0700000000002" table:style-name="ce14">
            <text:p><text:s/>2.182,07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393.53000000000003" table:style-name="ce14">
            <text:p><text:s/>393,53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899.02" table:style-name="ce14">
            <text:p><text:s/>899,02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792.68" table:style-name="ce14">
            <text:p><text:s/>792,68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203.99" table:style-name="ce14">
            <text:p><text:s/>1.203,99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794.43" table:style-name="ce14">
            <text:p><text:s/>794,43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578.13" table:style-name="ce14">
            <text:p><text:s/>578,13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295.76" table:style-name="ce14">
            <text:p><text:s/>295,76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957.21" table:style-name="ce14">
            <text:p><text:s/>1.957,21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49.80000000000001" table:style-name="ce14">
            <text:p><text:s/>149,8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905.44" table:style-name="ce14">
            <text:p><text:s/>905,44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1080" table:style-name="ce14">
            <text:p><text:s/>1.080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163.83" table:style-name="ce14">
            <text:p><text:s/>1.163,83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56.45" table:style-name="ce14">
            <text:p><text:s/>56,45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4759.3099999999995" table:style-name="ce14">
            <text:p><text:s/>4.759,31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610.4299999999998" table:style-name="ce14">
            <text:p><text:s/>1.610,43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405.99" table:style-name="ce14">
            <text:p><text:s/>405,99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953.83" table:style-name="ce14">
            <text:p><text:s/>1.953,83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3.72" table:style-name="ce14">
            <text:p><text:s/>23,72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19316.32" table:style-name="ce14">
            <text:p><text:s/>19.316,32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6429.6" table:style-name="ce14">
            <text:p><text:s/>6.429,6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1630.04" table:style-name="ce14">
            <text:p><text:s/>1.630,04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3912" table:style-name="ce14">
            <text:p><text:s/>23.912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7230.800000000003" table:style-name="ce14">
            <text:p><text:s/>17.230,8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3242.0899999999997" table:style-name="ce14">
            <text:p><text:s/>3.242,09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352320.61000000004" table:style-name="ce14">
            <text:p><text:s/>352.320,61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636.41" table:style-name="ce14">
            <text:p><text:s/>1.636,41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1565.9299999999998" table:style-name="ce14">
            <text:p><text:s/>1.565,93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25965.010000000002" table:style-name="ce14">
            <text:p><text:s/>25.965,01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434.98999999999995" table:style-name="ce14">
            <text:p><text:s/>434,99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1914.029999999999" table:style-name="ce14">
            <text:p><text:s/>11.914,03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547.94" table:style-name="ce14">
            <text:p><text:s/>1.547,94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90.39000000000004" table:style-name="ce14">
            <text:p><text:s/>290,39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9709.09" table:style-name="ce14">
            <text:p><text:s/>9.709,09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3057.81" table:style-name="ce14">
            <text:p><text:s/>3.057,81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427.4" table:style-name="ce14">
            <text:p><text:s/>1.427,4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29743.449999999997" table:style-name="ce14">
            <text:p><text:s/>29.743,45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760" table:style-name="ce14">
            <text:p><text:s/>2.760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30298.27" table:style-name="ce14">
            <text:p><text:s/>30.298,27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3655.79" table:style-name="ce14">
            <text:p><text:s/>3.655,79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162.76" table:style-name="ce14">
            <text:p><text:s/>1.162,76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9.32" table:style-name="ce14">
            <text:p><text:s/>29,32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156039.13" table:style-name="ce14">
            <text:p><text:s/>156.039,13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884.78" table:style-name="ce14">
            <text:p><text:s/>884,78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979.67000000000007" table:style-name="ce14">
            <text:p><text:s/>979,67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801.43999999999994" table:style-name="ce14">
            <text:p><text:s/>801,44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593.5700000000002" table:style-name="ce14">
            <text:p><text:s/>1.593,57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100" table:style-name="ce14">
            <text:p><text:s/>1.100,00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550" table:style-name="ce14">
            <text:p><text:s/>1.550,00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100" table:style-name="ce14">
            <text:p><text:s/>2.100,00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104" table:style-name="ce14">
            <text:p><text:s/>104,00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43358" table:style-name="ce14">
            <text:p><text:s/>43.358,00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4500" table:style-name="ce14">
            <text:p><text:s/>4.500,00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6493.23" table:style-name="ce14">
            <text:p><text:s/>6.493,23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16643.830000000002" table:style-name="ce14">
            <text:p><text:s/>16.643,83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6217.12" table:style-name="ce14">
            <text:p><text:s/>6.217,12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29438.059999999998" table:style-name="ce14">
            <text:p><text:s/>29.438,06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608.69999999999993" table:style-name="ce14">
            <text:p><text:s/>608,70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5104.32" table:style-name="ce14">
            <text:p><text:s/>5.104,32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070" table:style-name="ce14">
            <text:p><text:s/>1.070,00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2985.52" table:style-name="ce14">
            <text:p><text:s/>2.985,52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2032" table:style-name="ce14">
            <text:p><text:s/>2.032,00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700" table:style-name="ce14">
            <text:p><text:s/>1.700,00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4057.98" table:style-name="ce14">
            <text:p><text:s/>4.057,98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541.35" table:style-name="ce14">
            <text:p><text:s/>541,35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2504.9" table:style-name="ce14">
            <text:p><text:s/>2.504,90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3580.9300000000003" table:style-name="ce14">
            <text:p><text:s/>3.580,93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8754.7199999999993" table:style-name="ce14">
            <text:p><text:s/>8.754,72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127.0999999999999" table:style-name="ce14">
            <text:p><text:s/>1.127,10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3904" table:style-name="ce14">
            <text:p><text:s/>3.904,00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55.03" table:style-name="ce14">
            <text:p><text:s/>155,03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1180.01" table:style-name="ce14">
            <text:p><text:s/>1.180,01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39990" table:style-name="ce14">
            <text:p><text:s/>39.990,00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3000" table:style-name="ce14">
            <text:p><text:s/>3.000,00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800" table:style-name="ce14">
            <text:p><text:s/>2.800,00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450" table:style-name="ce14">
            <text:p><text:s/>2.450,00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100" table:style-name="ce14">
            <text:p><text:s/>2.100,00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859.79" table:style-name="ce14">
            <text:p><text:s/>2.859,79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570.76" table:style-name="ce14">
            <text:p><text:s/>570,76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4300" table:style-name="ce14">
            <text:p><text:s/>4.300,00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850" table:style-name="ce14">
            <text:p><text:s/>850,00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100" table:style-name="ce14">
            <text:p><text:s/>2.100,00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4231.45" table:style-name="ce14">
            <text:p><text:s/>4.231,45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305.43" table:style-name="ce14">
            <text:p><text:s/>305,43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3373.3" table:style-name="ce14">
            <text:p><text:s/>3.373,30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4587.2" table:style-name="ce14">
            <text:p><text:s/>4.587,20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4147.3900000000003" table:style-name="ce14">
            <text:p><text:s/>4.147,39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302" table:style-name="ce14">
            <text:p><text:s/>2.302,00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500" table:style-name="ce14">
            <text:p><text:s/>2.500,00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200" table:style-name="ce14">
            <text:p><text:s/>2.200,00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66.47" table:style-name="ce14">
            <text:p><text:s/>166,47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17128.8" table:style-name="ce14">
            <text:p><text:s/>17.128,80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6802.48" table:style-name="ce14">
            <text:p><text:s/>6.802,48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27371.22" table:style-name="ce14">
            <text:p><text:s/>27.371,22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7589.95" table:style-name="ce14">
            <text:p><text:s/>7.589,95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497.24" table:style-name="ce14">
            <text:p><text:s/>497,24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6993.22" table:style-name="ce14">
            <text:p><text:s/>6.993,22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2666.7" table:style-name="ce14">
            <text:p><text:s/>2.666,70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118.25" table:style-name="ce14">
            <text:p><text:s/>118,25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96.54" table:style-name="ce14">
            <text:p><text:s/>96,54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1910.3700000000001" table:style-name="ce14">
            <text:p><text:s/>1.910,37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295.82" table:style-name="ce14">
            <text:p><text:s/>295,82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330.23" table:style-name="ce14">
            <text:p><text:s/>330,23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519.16" table:style-name="ce14">
            <text:p><text:s/>519,16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3588.58" table:style-name="ce14">
            <text:p><text:s/>3.588,58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14379.4" table:style-name="ce14">
            <text:p><text:s/>14.379,40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479.09" table:style-name="ce14">
            <text:p><text:s/>479,09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43606.28" table:style-name="ce14">
            <text:p><text:s/>43.606,28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42156.39" table:style-name="ce14">
            <text:p><text:s/>42.156,39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34000.840000000004" table:style-name="ce14">
            <text:p><text:s/>34.000,84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2467.9199999999996" table:style-name="ce14">
            <text:p><text:s/>2.467,92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3080.5299999999997" table:style-name="ce14">
            <text:p><text:s/>3.080,53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19060.32" table:style-name="ce14">
            <text:p><text:s/>19.060,32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472.3" table:style-name="ce14">
            <text:p><text:s/>1.472,30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943.82" table:style-name="ce14">
            <text:p><text:s/>943,82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3077.2799999999997" table:style-name="ce14">
            <text:p><text:s/>3.077,28<text:s/></text:p>
          </table:table-cell>
          <table:table-cell office:value-type="string" table:style-name="ce15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580.5100000000002" table:style-name="ce14">
            <text:p><text:s/>2.580,51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210" table:style-name="ce14">
            <text:p><text:s/>210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35" table:style-name="ce14">
            <text:p><text:s/>35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250" table:style-name="ce14">
            <text:p><text:s/>250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025.4100000000001" table:style-name="ce14">
            <text:p><text:s/>1.025,41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2.16" table:style-name="ce14">
            <text:p><text:s/>22,16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2682.83" table:style-name="ce14">
            <text:p><text:s/>2.682,83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5120.380000000001" table:style-name="ce14">
            <text:p><text:s/>15.120,38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201.59" table:style-name="ce14">
            <text:p><text:s/>201,59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984.52" table:style-name="ce14">
            <text:p><text:s/>1.984,52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178.59" table:style-name="ce14">
            <text:p><text:s/>2.178,59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511.44" table:style-name="ce14">
            <text:p><text:s/>511,44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06.00999999999999" table:style-name="ce14">
            <text:p><text:s/>106,01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9.1" table:style-name="ce14">
            <text:p><text:s/>9,1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2.2" table:style-name="ce14">
            <text:p><text:s/>12,2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6.6" table:style-name="ce14">
            <text:p><text:s/>6,6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61932.01" table:style-name="ce14">
            <text:p><text:s/>161.932,01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59.5" table:style-name="ce14">
            <text:p><text:s/>59,5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82.72999999999999" table:style-name="ce14">
            <text:p><text:s/>82,73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547.15" table:style-name="ce14">
            <text:p><text:s/>547,15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436.78999999999996" table:style-name="ce14">
            <text:p><text:s/>436,79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428.38" table:style-name="ce14">
            <text:p><text:s/>1.428,38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63.1" table:style-name="ce14">
            <text:p><text:s/>163,1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35.19" table:style-name="ce14">
            <text:p><text:s/>135,19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62.199999999999996" table:style-name="ce14">
            <text:p><text:s/>62,2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9.189999999999998" table:style-name="ce14">
            <text:p><text:s/>29,19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58.91" table:style-name="ce14">
            <text:p><text:s/>158,91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52.34" table:style-name="ce14">
            <text:p><text:s/>52,34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8.749999999999996" table:style-name="ce14">
            <text:p><text:s/>28,75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9.52" table:style-name="ce14">
            <text:p><text:s/>9,52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3.8" table:style-name="ce14">
            <text:p><text:s/>23,8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9.04" table:style-name="ce14">
            <text:p><text:s/>19,04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4.27" table:style-name="ce14">
            <text:p><text:s/>14,27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5689.2199999999993" table:style-name="ce14">
            <text:p><text:s/>5.689,22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8.0500000000000007" table:style-name="ce14">
            <text:p><text:s/>8,05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41.31" table:style-name="ce14">
            <text:p><text:s/>41,31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200.72" table:style-name="ce14">
            <text:p><text:s/>1.200,72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61.58999999999997" table:style-name="ce14">
            <text:p><text:s/>261,59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9.290000000000003" table:style-name="ce14">
            <text:p><text:s/>29,29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Investimenti in beni materiali</text:p>
          </table:table-cell>
          <table:table-cell office:value-type="float" office:value="2174.04" table:style-name="ce14">
            <text:p><text:s/>2.174,04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171.14" table:style-name="ce14">
            <text:p><text:s/>2.171,14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12178.11" table:style-name="ce14">
            <text:p><text:s/>12.178,11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859.8" table:style-name="ce14">
            <text:p><text:s/>1.859,8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3833.88" table:style-name="ce14">
            <text:p><text:s/>23.833,88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3660" table:style-name="ce14">
            <text:p><text:s/>3.660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136041.74000000002" table:style-name="ce14">
            <text:p><text:s/>136.041,74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774.1" table:style-name="ce14">
            <text:p><text:s/>774,1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83.48" table:style-name="ce14">
            <text:p><text:s/>283,48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983.81999999999994" table:style-name="ce14">
            <text:p><text:s/>983,82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01.95" table:style-name="ce14">
            <text:p><text:s/>201,95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1852.73" table:style-name="ce14">
            <text:p><text:s/>1.852,73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57.99" table:style-name="ce14">
            <text:p><text:s/>57,99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251.06" table:style-name="ce14">
            <text:p><text:s/>251,06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455.01" table:style-name="ce14">
            <text:p><text:s/>455,01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94.2" table:style-name="ce14">
            <text:p><text:s/>294,2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1096.99" table:style-name="ce14">
            <text:p><text:s/>1.096,99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number-rows-repeated="3"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705" table:style-name="ce14">
            <text:p><text:s/>705,00<text:s/></text:p>
          </table:table-cell>
          <table:table-cell office:value-type="string" table:style-name="ce15">
            <text:p>SOGGETTO ESTER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427" table:style-name="ce14">
            <text:p><text:s/>427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390.4" table:style-name="ce14">
            <text:p><text:s/>390,4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7989.78" table:style-name="ce14">
            <text:p><text:s/>7.989,78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21348.21" table:style-name="ce14">
            <text:p><text:s/>21.348,21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41721.29" table:style-name="ce14">
            <text:p><text:s/>141.721,29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60" table:style-name="ce14">
            <text:p><text:s/>60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1430" table:style-name="ce14">
            <text:p><text:s/>1.430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1880" table:style-name="ce14">
            <text:p><text:s/>1.880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35" table:style-name="ce14">
            <text:p><text:s/>35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795" table:style-name="ce14">
            <text:p><text:s/>795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Investimenti in beni materiali</text:p>
          </table:table-cell>
          <table:table-cell office:value-type="float" office:value="35" table:style-name="ce14">
            <text:p><text:s/>35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792" table:style-name="ce14">
            <text:p><text:s/>792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739.78" table:style-name="ce14">
            <text:p><text:s/>2.739,78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676.7" table:style-name="ce14">
            <text:p><text:s/>1.676,7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244.78" table:style-name="ce14">
            <text:p><text:s/>1.244,78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31.33" table:style-name="ce14">
            <text:p><text:s/>31,33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3.67" table:style-name="ce14">
            <text:p><text:s/>23,67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5.86" table:style-name="ce14">
            <text:p><text:s/>5,86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37.700000000000003" table:style-name="ce14">
            <text:p><text:s/>37,7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976.48" table:style-name="ce14">
            <text:p><text:s/>976,48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32.4" table:style-name="ce14">
            <text:p><text:s/>32,4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56.61" table:style-name="ce14">
            <text:p><text:s/>56,61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11.63" table:style-name="ce14">
            <text:p><text:s/>211,63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851.46" table:style-name="ce14">
            <text:p><text:s/>851,46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4238.22" table:style-name="ce14">
            <text:p><text:s/>4.238,22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3182.82" table:style-name="ce14">
            <text:p><text:s/>3.182,82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184.8300000000002" table:style-name="ce14">
            <text:p><text:s/>1.184,83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170.3599999999999" table:style-name="ce14">
            <text:p><text:s/>1.170,36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871.91" table:style-name="ce14">
            <text:p><text:s/>1.871,91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97.08" table:style-name="ce14">
            <text:p><text:s/>97,08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117.99" table:style-name="ce14">
            <text:p><text:s/>1.117,99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42.550000000000004" table:style-name="ce14">
            <text:p><text:s/>42,55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060" table:style-name="ce14">
            <text:p><text:s/>2.060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7036.09" table:style-name="ce14">
            <text:p><text:s/>27.036,09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276.9399999999998" table:style-name="ce14">
            <text:p><text:s/>1.276,94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780.86" table:style-name="ce14">
            <text:p><text:s/>780,86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934.83999999999992" table:style-name="ce14">
            <text:p><text:s/>934,84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3736.54" table:style-name="ce14">
            <text:p><text:s/>3.736,54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0055.43" table:style-name="ce14">
            <text:p><text:s/>10.055,43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4.88" table:style-name="ce14">
            <text:p><text:s/>4,88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35.75" table:style-name="ce14">
            <text:p><text:s/>35,75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0.5" table:style-name="ce14">
            <text:p><text:s/>20,5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3.9000000000000004" table:style-name="ce14">
            <text:p><text:s/>3,9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88.31" table:style-name="ce14">
            <text:p><text:s/>288,31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112.12" table:style-name="ce14">
            <text:p><text:s/>112,12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768.6" table:style-name="ce14">
            <text:p><text:s/>768,6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200133.38999999998" table:style-name="ce14">
            <text:p><text:s/>200.133,39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265" table:style-name="ce14">
            <text:p><text:s/>2.265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73074.649999999994" table:style-name="ce14">
            <text:p><text:s/>73.074,65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3843" table:style-name="ce14">
            <text:p><text:s/>3.843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3700.55" table:style-name="ce14">
            <text:p><text:s/>3.700,55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9257.36" table:style-name="ce14">
            <text:p><text:s/>9.257,36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352" table:style-name="ce14">
            <text:p><text:s/>1.352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24960.35" table:style-name="ce14">
            <text:p><text:s/>24.960,35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901.5" table:style-name="ce14">
            <text:p><text:s/>1.901,5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63093.84" table:style-name="ce14">
            <text:p><text:s/>63.093,84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58620.04" table:style-name="ce14">
            <text:p><text:s/>58.620,04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32388.57" table:style-name="ce14">
            <text:p><text:s/>32.388,57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63681.229999999996" table:style-name="ce14">
            <text:p><text:s/>63.681,23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354.2" table:style-name="ce14">
            <text:p><text:s/>1.354,2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81.22" table:style-name="ce14">
            <text:p><text:s/>181,22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840.66" table:style-name="ce14">
            <text:p><text:s/>840,66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27.43" table:style-name="ce14">
            <text:p><text:s/>227,43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99.259999999999991" table:style-name="ce14">
            <text:p><text:s/>99,26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0.5" table:style-name="ce14">
            <text:p><text:s/>10,5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645.61" table:style-name="ce14">
            <text:p><text:s/>645,61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4.5" table:style-name="ce14">
            <text:p><text:s/>4,5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89.740000000000009" table:style-name="ce14">
            <text:p><text:s/>89,74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435.57" table:style-name="ce14">
            <text:p><text:s/>435,57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655.64" table:style-name="ce14">
            <text:p><text:s/>655,64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494.54" table:style-name="ce14">
            <text:p><text:s/>494,54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615.70000000000005" table:style-name="ce14">
            <text:p><text:s/>615,7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29.82" table:style-name="ce14">
            <text:p><text:s/>29,82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12.28" table:style-name="ce14">
            <text:p><text:s/>12,28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16.25" table:style-name="ce14">
            <text:p><text:s/>16,25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23.74" table:style-name="ce14">
            <text:p><text:s/>23,74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31.369999999999997" table:style-name="ce14">
            <text:p><text:s/>31,37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661.24" table:style-name="ce14">
            <text:p><text:s/>661,24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78386.460000000006" table:style-name="ce14">
            <text:p><text:s/>78.386,46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3059.44" table:style-name="ce14">
            <text:p><text:s/>3.059,44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5.37" table:style-name="ce14">
            <text:p><text:s/>5,37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848.96" table:style-name="ce14">
            <text:p><text:s/>1.848,96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532.34999999999991" table:style-name="ce14">
            <text:p><text:s/>532,35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081.7800000000002" table:style-name="ce14">
            <text:p><text:s/>2.081,78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36.6" table:style-name="ce14">
            <text:p><text:s/>36,6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5169.42" table:style-name="ce14">
            <text:p><text:s/>5.169,42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1994545.96" table:style-name="ce14">
            <text:p><text:s/>1.994.545,96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098" table:style-name="ce14">
            <text:p><text:s/>1.098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15.29" table:style-name="ce14">
            <text:p><text:s/>215,29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549" table:style-name="ce14">
            <text:p><text:s/>549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364136.62" table:style-name="ce14">
            <text:p><text:s/>364.136,62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77" table:style-name="ce14">
            <text:p><text:s/>177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8320.119999999999" table:style-name="ce14">
            <text:p><text:s/>8.320,12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3359.55" table:style-name="ce14">
            <text:p><text:s/>3.359,55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1577047.63" table:style-name="ce14">
            <text:p><text:s/>1.577.047,63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197780" table:style-name="ce14">
            <text:p><text:s/>197.780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3806.4" table:style-name="ce14">
            <text:p><text:s/>3.806,4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451.4" table:style-name="ce14">
            <text:p><text:s/>451,4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4876.46" table:style-name="ce14">
            <text:p><text:s/>14.876,46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044.31" table:style-name="ce14">
            <text:p><text:s/>2.044,31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10683.1" table:style-name="ce14">
            <text:p><text:s/>10.683,1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34.30000000000001" table:style-name="ce14">
            <text:p><text:s/>134,3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386.98" table:style-name="ce14">
            <text:p><text:s/>386,98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317.2" table:style-name="ce14">
            <text:p><text:s/>317,2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4291.34" table:style-name="ce14">
            <text:p><text:s/>4.291,34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39332.800000000003" table:style-name="ce14">
            <text:p><text:s/>39.332,8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613.03" table:style-name="ce14">
            <text:p><text:s/>613,03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519.63" table:style-name="ce14">
            <text:p><text:s/>519,63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76.739999999999995" table:style-name="ce14">
            <text:p><text:s/>76,74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Investimenti in beni materiali</text:p>
          </table:table-cell>
          <table:table-cell office:value-type="float" office:value="448.65999999999997" table:style-name="ce14">
            <text:p><text:s/>448,66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242660" table:style-name="ce14">
            <text:p><text:s/>242.660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Investimenti in beni materiali</text:p>
          </table:table-cell>
          <table:table-cell office:value-type="float" office:value="2263.67" table:style-name="ce14">
            <text:p><text:s/>2.263,67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439139.2" table:style-name="ce14">
            <text:p><text:s/>439.139,2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7783.97" table:style-name="ce14">
            <text:p><text:s/>7.783,97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6100" table:style-name="ce14">
            <text:p><text:s/>6.100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73.22" table:style-name="ce14">
            <text:p><text:s/>73,22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3256.8500000000004" table:style-name="ce14">
            <text:p><text:s/>3.256,85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678.21" table:style-name="ce14">
            <text:p><text:s/>1.678,21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213199.66999999998" table:style-name="ce14">
            <text:p><text:s/>213.199,67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30126.379999999997" table:style-name="ce14">
            <text:p><text:s/>30.126,38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1275.9199999999998" table:style-name="ce14">
            <text:p><text:s/>1.275,92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8208.4500000000007" table:style-name="ce14">
            <text:p><text:s/>8.208,45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391.27" table:style-name="ce14">
            <text:p><text:s/>391,27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855.37" table:style-name="ce14">
            <text:p><text:s/>855,37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530.70000000000005" table:style-name="ce14">
            <text:p><text:s/>530,7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590.33" table:style-name="ce14">
            <text:p><text:s/>1.590,33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71284.09" table:style-name="ce14">
            <text:p><text:s/>71.284,09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13743.71" table:style-name="ce14">
            <text:p><text:s/>13.743,71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78530.25" table:style-name="ce14">
            <text:p><text:s/>78.530,25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12120.18" table:style-name="ce14">
            <text:p><text:s/>12.120,18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84341.1" table:style-name="ce14">
            <text:p><text:s/>84.341,1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4880" table:style-name="ce14">
            <text:p><text:s/>4.880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04.91000000000001" table:style-name="ce14">
            <text:p><text:s/>104,91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Investimenti in beni materiali</text:p>
          </table:table-cell>
          <table:table-cell office:value-type="float" office:value="554.53" table:style-name="ce14">
            <text:p><text:s/>554,53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23587.46" table:style-name="ce14">
            <text:p><text:s/>23.587,46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878.28" table:style-name="ce14">
            <text:p><text:s/>878,28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83.99" table:style-name="ce14">
            <text:p><text:s/>283,99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15029.39" table:style-name="ce14">
            <text:p><text:s/>15.029,39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750" table:style-name="ce14">
            <text:p><text:s/>1.750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6344" table:style-name="ce14">
            <text:p><text:s/>6.344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809.57" table:style-name="ce14">
            <text:p><text:s/>1.809,57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98.20999999999998" table:style-name="ce14">
            <text:p><text:s/>198,21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12539.4" table:style-name="ce14">
            <text:p><text:s/>12.539,4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35.090000000000003" table:style-name="ce14">
            <text:p><text:s/>35,09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44756.58" table:style-name="ce14">
            <text:p><text:s/>44.756,58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121269.44" table:style-name="ce14">
            <text:p><text:s/>121.269,44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743.6399999999999" table:style-name="ce14">
            <text:p><text:s/>1.743,64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9597.880000000001" table:style-name="ce14">
            <text:p><text:s/>9.597,88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11796.29" table:style-name="ce14">
            <text:p><text:s/>11.796,29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7420.83" table:style-name="ce14">
            <text:p><text:s/>7.420,83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8727.32" table:style-name="ce14">
            <text:p><text:s/>8.727,32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8330.9700000000012" table:style-name="ce14">
            <text:p><text:s/>8.330,97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7879.8499999999995" table:style-name="ce14">
            <text:p><text:s/>7.879,85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9581.33" table:style-name="ce14">
            <text:p><text:s/>9.581,33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10890.95" table:style-name="ce14">
            <text:p><text:s/>10.890,95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17446" table:style-name="ce14">
            <text:p><text:s/>17.446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780.8" table:style-name="ce14">
            <text:p><text:s/>780,8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4.16" table:style-name="ce14">
            <text:p><text:s/>4,16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153.77000000000001" table:style-name="ce14">
            <text:p><text:s/>153,77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78.199999999999989" table:style-name="ce14">
            <text:p><text:s/>78,2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Investimenti in beni materiali</text:p>
          </table:table-cell>
          <table:table-cell office:value-type="float" office:value="2808.34" table:style-name="ce14">
            <text:p><text:s/>2.808,34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5.4" table:style-name="ce14">
            <text:p><text:s/>15,4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552.34" table:style-name="ce14">
            <text:p><text:s/>552,34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2096.38" table:style-name="ce14">
            <text:p><text:s/>2.096,38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10149.150000000001" table:style-name="ce14">
            <text:p><text:s/>10.149,15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4253.34" table:style-name="ce14">
            <text:p><text:s/>4.253,34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225.2599999999998" table:style-name="ce14">
            <text:p><text:s/>1.225,26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214.63" table:style-name="ce14">
            <text:p><text:s/>214,63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325.89999999999998" table:style-name="ce14">
            <text:p><text:s/>325,9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1056.6799999999998" table:style-name="ce14">
            <text:p><text:s/>1.056,68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78.9" table:style-name="ce14">
            <text:p><text:s/>178,9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604.1" table:style-name="ce14">
            <text:p><text:s/>604,1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934.8" table:style-name="ce14">
            <text:p><text:s/>934,8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258.0999999999999" table:style-name="ce14">
            <text:p><text:s/>1.258,1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662.4" table:style-name="ce14">
            <text:p><text:s/>662,4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413.2" table:style-name="ce14">
            <text:p><text:s/>1.413,2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7170.75" table:style-name="ce14">
            <text:p><text:s/>7.170,75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7656.83" table:style-name="ce14">
            <text:p><text:s/>7.656,83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10651.43" table:style-name="ce14">
            <text:p><text:s/>10.651,43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9119.92" table:style-name="ce14">
            <text:p><text:s/>9.119,92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6801.0899999999992" table:style-name="ce14">
            <text:p><text:s/>6.801,09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5769.6100000000006" table:style-name="ce14">
            <text:p><text:s/>5.769,61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11106.95" table:style-name="ce14">
            <text:p><text:s/>11.106,95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3629.13" table:style-name="ce14">
            <text:p><text:s/>3.629,13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9420.41" table:style-name="ce14">
            <text:p><text:s/>9.420,41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9553.64" table:style-name="ce14">
            <text:p><text:s/>9.553,64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6816.7099999999991" table:style-name="ce14">
            <text:p><text:s/>6.816,71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152.13" table:style-name="ce14">
            <text:p><text:s/>2.152,13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579.42999999999995" table:style-name="ce14">
            <text:p><text:s/>579,43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6985.030000000002" table:style-name="ce14">
            <text:p><text:s/>26.985,03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46412.5" table:style-name="ce14">
            <text:p><text:s/>46.412,5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3494.5299999999997" table:style-name="ce14">
            <text:p><text:s/>3.494,53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13098.99" table:style-name="ce14">
            <text:p><text:s/>13.098,99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73197.070000000007" table:style-name="ce14">
            <text:p><text:s/>73.197,07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116820.82" table:style-name="ce14">
            <text:p><text:s/>116.820,82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5000" table:style-name="ce14">
            <text:p><text:s/>5.000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10000" table:style-name="ce14">
            <text:p><text:s/>10.000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492023.64" table:style-name="ce14">
            <text:p><text:s/>492.023,64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50626.36" table:style-name="ce14">
            <text:p><text:s/>50.626,36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951.8" table:style-name="ce14">
            <text:p><text:s/>951,8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04.89" table:style-name="ce14">
            <text:p><text:s/>104,89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Investimenti in beni materiali</text:p>
          </table:table-cell>
          <table:table-cell office:value-type="float" office:value="554.54999999999995" table:style-name="ce14">
            <text:p><text:s/>554,55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5490" table:style-name="ce14">
            <text:p><text:s/>5.490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Investimenti in beni materiali</text:p>
          </table:table-cell>
          <table:table-cell office:value-type="float" office:value="1605664.6300000001" table:style-name="ce14">
            <text:p><text:s/>1.605.664,63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152690.61000000002" table:style-name="ce14">
            <text:p><text:s/>152.690,61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25135.599999999999" table:style-name="ce14">
            <text:p><text:s/>25.135,6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67749.11" table:style-name="ce14">
            <text:p><text:s/>67.749,11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700" table:style-name="ce14">
            <text:p><text:s/>700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0328.86" table:style-name="ce14">
            <text:p><text:s/>10.328,86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0121.730000000003" table:style-name="ce14">
            <text:p><text:s/>20.121,73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11629.41" table:style-name="ce14">
            <text:p><text:s/>11.629,41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803.16000000000008" table:style-name="ce14">
            <text:p><text:s/>803,16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515.39" table:style-name="ce14">
            <text:p><text:s/>515,39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5477.47" table:style-name="ce14">
            <text:p><text:s/>5.477,47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53205.570000000007" table:style-name="ce14">
            <text:p><text:s/>53.205,57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70253.22" table:style-name="ce14">
            <text:p><text:s/>70.253,22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623.6" table:style-name="ce14">
            <text:p><text:s/>623,6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46.4" table:style-name="ce14">
            <text:p><text:s/>146,4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63.71" table:style-name="ce14">
            <text:p><text:s/>163,71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93.51" table:style-name="ce14">
            <text:p><text:s/>293,51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967.23" table:style-name="ce14">
            <text:p><text:s/>967,23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306.85000000000002" table:style-name="ce14">
            <text:p><text:s/>306,85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384.57" table:style-name="ce14">
            <text:p><text:s/>384,57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351.40000000000003" table:style-name="ce14">
            <text:p><text:s/>351,4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3933.5" table:style-name="ce14">
            <text:p><text:s/>3.933,5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3663.99" table:style-name="ce14">
            <text:p><text:s/>3.663,99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393.96000000000004" table:style-name="ce14">
            <text:p><text:s/>393,96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152096.70000000001" table:style-name="ce14">
            <text:p><text:s/>152.096,7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13714.09" table:style-name="ce14">
            <text:p><text:s/>13.714,09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94874.340000000011" table:style-name="ce14">
            <text:p><text:s/>94.874,34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10085.410000000002" table:style-name="ce14">
            <text:p><text:s/>10.085,41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10140.17" table:style-name="ce14">
            <text:p><text:s/>10.140,17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11158.74" table:style-name="ce14">
            <text:p><text:s/>11.158,74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10890.97" table:style-name="ce14">
            <text:p><text:s/>10.890,97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10368.19" table:style-name="ce14">
            <text:p><text:s/>10.368,19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12735.640000000001" table:style-name="ce14">
            <text:p><text:s/>12.735,64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5726.74" table:style-name="ce14">
            <text:p><text:s/>5.726,74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3564.7" table:style-name="ce14">
            <text:p><text:s/>3.564,7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9687.17" table:style-name="ce14">
            <text:p><text:s/>9.687,17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3840.76" table:style-name="ce14">
            <text:p><text:s/>3.840,76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6481.59" table:style-name="ce14">
            <text:p><text:s/>6.481,59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3235.85" table:style-name="ce14">
            <text:p><text:s/>3.235,85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524.51" table:style-name="ce14">
            <text:p><text:s/>524,51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Investimenti in beni materiali</text:p>
          </table:table-cell>
          <table:table-cell office:value-type="float" office:value="2772.67" table:style-name="ce14">
            <text:p><text:s/>2.772,67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140288.64000000001" table:style-name="ce14">
            <text:p><text:s/>140.288,64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2578.3399999999997" table:style-name="ce14">
            <text:p><text:s/>2.578,34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230079.97999999998" table:style-name="ce14">
            <text:p><text:s/>230.079,98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57928.049999999996" table:style-name="ce14">
            <text:p><text:s/>57.928,05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291.10000000000002" table:style-name="ce14">
            <text:p><text:s/>291,1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6343.9" table:style-name="ce14">
            <text:p><text:s/>6.343,9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23532.809999999998" table:style-name="ce14">
            <text:p><text:s/>23.532,81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0084.650000000001" table:style-name="ce14">
            <text:p><text:s/>10.084,65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5286.66" table:style-name="ce14">
            <text:p><text:s/>5.286,66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5021.8" table:style-name="ce14">
            <text:p><text:s/>5.021,8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40" table:style-name="ce14">
            <text:p><text:s/>240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150098.34999999998" table:style-name="ce14">
            <text:p><text:s/>150.098,35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12061.990000000002" table:style-name="ce14">
            <text:p><text:s/>12.061,99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55286.85" table:style-name="ce14">
            <text:p><text:s/>55.286,85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8628.1200000000008" table:style-name="ce14">
            <text:p><text:s/>8.628,12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32.480000000000004" table:style-name="ce14">
            <text:p><text:s/>32,48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25376" table:style-name="ce14">
            <text:p><text:s/>25.376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342.4" table:style-name="ce14">
            <text:p><text:s/>2.342,4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1037" table:style-name="ce14">
            <text:p><text:s/>1.037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35" table:style-name="ce14">
            <text:p><text:s/>35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285" table:style-name="ce14">
            <text:p><text:s/>285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250" table:style-name="ce14">
            <text:p><text:s/>250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880" table:style-name="ce14">
            <text:p><text:s/>880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915" table:style-name="ce14">
            <text:p><text:s/>915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35" table:style-name="ce14">
            <text:p><text:s/>35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140" table:style-name="ce14">
            <text:p><text:s/>140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880" table:style-name="ce14">
            <text:p><text:s/>880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Investimenti in beni materiali</text:p>
          </table:table-cell>
          <table:table-cell office:value-type="float" office:value="35" table:style-name="ce14">
            <text:p><text:s/>35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250" table:style-name="ce14">
            <text:p><text:s/>250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Investimenti in beni materiali</text:p>
          </table:table-cell>
          <table:table-cell office:value-type="float" office:value="105" table:style-name="ce14">
            <text:p><text:s/>105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390" table:style-name="ce14">
            <text:p><text:s/>390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35" table:style-name="ce14">
            <text:p><text:s/>35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35" table:style-name="ce14">
            <text:p><text:s/>35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985" table:style-name="ce14">
            <text:p><text:s/>985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85" table:style-name="ce14">
            <text:p><text:s/>285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6190" table:style-name="ce14">
            <text:p><text:s/>6.190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35" table:style-name="ce14">
            <text:p><text:s/>35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1105" table:style-name="ce14">
            <text:p><text:s/>1.105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175" table:style-name="ce14">
            <text:p><text:s/>175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880" table:style-name="ce14">
            <text:p><text:s/>880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250" table:style-name="ce14">
            <text:p><text:s/>250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80000" table:style-name="ce14">
            <text:p><text:s/>80.000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35000" table:style-name="ce14">
            <text:p><text:s/>35.000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16000" table:style-name="ce14">
            <text:p><text:s/>16.000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530.9" table:style-name="ce14">
            <text:p><text:s/>530,9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0328.86" table:style-name="ce14">
            <text:p><text:s/>10.328,86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4328695.74" table:style-name="ce14">
            <text:p><text:s/>4.328.695,74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53657.94" table:style-name="ce14">
            <text:p><text:s/>53.657,94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7892469.799999997" table:style-name="ce14">
            <text:p><text:s/>17.892.469,8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3705703.15" table:style-name="ce14">
            <text:p><text:s/>3.705.703,15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8112911.1600000011" table:style-name="ce14">
            <text:p><text:s/>8.112.911,16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10370000" table:style-name="ce14">
            <text:p><text:s/>10.370.000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339" table:style-name="ce14">
            <text:p><text:s/>339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7.11" table:style-name="ce14">
            <text:p><text:s/>17,11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3169.05" table:style-name="ce14">
            <text:p><text:s/>23.169,05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57333.57" table:style-name="ce14">
            <text:p><text:s/>57.333,57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29327.66" table:style-name="ce14">
            <text:p><text:s/>229.327,66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86715.06" table:style-name="ce14">
            <text:p><text:s/>86.715,06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35424.22999999998" table:style-name="ce14">
            <text:p><text:s/>235.424,23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5546.75" table:style-name="ce14">
            <text:p><text:s/>5.546,75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3120.45" table:style-name="ce14">
            <text:p><text:s/>3.120,45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2773.37" table:style-name="ce14">
            <text:p><text:s/>2.773,37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75750.06" table:style-name="ce14">
            <text:p><text:s/>75.750,06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76.86" table:style-name="ce14">
            <text:p><text:s/>76,86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5086.25" table:style-name="ce14">
            <text:p><text:s/>5.086,25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Investimenti in beni materiali</text:p>
          </table:table-cell>
          <table:table-cell office:value-type="float" office:value="76.349999999999994" table:style-name="ce14">
            <text:p><text:s/>76,35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57268.09" table:style-name="ce14">
            <text:p><text:s/>57.268,09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320000" table:style-name="ce14">
            <text:p><text:s/>320.000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4392" table:style-name="ce14">
            <text:p><text:s/>4.392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54.04" table:style-name="ce14">
            <text:p><text:s/>254,04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5000" table:style-name="ce14">
            <text:p><text:s/>5.000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10000" table:style-name="ce14">
            <text:p><text:s/>10.000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8637.2799999999988" table:style-name="ce14">
            <text:p><text:s/>8.637,28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17734.77" table:style-name="ce14">
            <text:p><text:s/>17.734,77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102614.81" table:style-name="ce14">
            <text:p><text:s/>102.614,81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36600" table:style-name="ce14">
            <text:p><text:s/>36.600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50752" table:style-name="ce14">
            <text:p><text:s/>50.752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2900.42" table:style-name="ce14">
            <text:p><text:s/>2.900,42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4135.140000000001" table:style-name="ce14">
            <text:p><text:s/>14.135,14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9272" table:style-name="ce14">
            <text:p><text:s/>9.272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304.78" table:style-name="ce14">
            <text:p><text:s/>1.304,78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839547.75" table:style-name="ce14">
            <text:p><text:s/>839.547,75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11519.68" table:style-name="ce14">
            <text:p><text:s/>11.519,68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24440" table:style-name="ce14">
            <text:p><text:s/>124.440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67276.87" table:style-name="ce14">
            <text:p><text:s/>67.276,87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116485.1" table:style-name="ce14">
            <text:p><text:s/>116.485,1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84939.05" table:style-name="ce14">
            <text:p><text:s/>84.939,05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4202.66" table:style-name="ce14">
            <text:p><text:s/>4.202,66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84974.48000000001" table:style-name="ce14">
            <text:p><text:s/>84.974,48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323591.74" table:style-name="ce14">
            <text:p><text:s/>323.591,74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13879.7" table:style-name="ce14">
            <text:p><text:s/>13.879,7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585.6" table:style-name="ce14">
            <text:p><text:s/>585,6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353.2" table:style-name="ce14">
            <text:p><text:s/>353,2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168.6200000000001" table:style-name="ce14">
            <text:p><text:s/>1.168,62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3244.8" table:style-name="ce14">
            <text:p><text:s/>3.244,8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156393.35999999999" table:style-name="ce14">
            <text:p><text:s/>156.393,36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61329.31" table:style-name="ce14">
            <text:p><text:s/>61.329,31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39.04" table:style-name="ce14">
            <text:p><text:s/>39,04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24.43" table:style-name="ce14">
            <text:p><text:s/>24,43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9.8699999999999992" table:style-name="ce14">
            <text:p><text:s/>9,87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24.41" table:style-name="ce14">
            <text:p><text:s/>24,41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888.72" table:style-name="ce14">
            <text:p><text:s/>1.888,72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22.52" table:style-name="ce14">
            <text:p><text:s/>22,52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4630.92" table:style-name="ce14">
            <text:p><text:s/>4.630,92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1113.28" table:style-name="ce14">
            <text:p><text:s/>1.113,28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015.29" table:style-name="ce14">
            <text:p><text:s/>1.015,29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45.6" table:style-name="ce14">
            <text:p><text:s/>45,6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36.63" table:style-name="ce14">
            <text:p><text:s/>136,63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90.73" table:style-name="ce14">
            <text:p><text:s/>90,73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84.67" table:style-name="ce14">
            <text:p><text:s/>84,67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742.76" table:style-name="ce14">
            <text:p><text:s/>742,76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3077.1800000000003" table:style-name="ce14">
            <text:p><text:s/>3.077,18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638.91000000000008" table:style-name="ce14">
            <text:p><text:s/>638,91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9.879999999999999" table:style-name="ce14">
            <text:p><text:s/>9,88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24.439999999999998" table:style-name="ce14">
            <text:p><text:s/>24,44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5505.15" table:style-name="ce14">
            <text:p><text:s/>5.505,15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1310.95" table:style-name="ce14">
            <text:p><text:s/>1.310,95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717.7" table:style-name="ce14">
            <text:p><text:s/>1.717,7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856.43000000000006" table:style-name="ce14">
            <text:p><text:s/>856,43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11187.81" table:style-name="ce14">
            <text:p><text:s/>11.187,81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400.82000000000005" table:style-name="ce14">
            <text:p><text:s/>400,82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11444.84" table:style-name="ce14">
            <text:p><text:s/>11.444,84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1196.33" table:style-name="ce14">
            <text:p><text:s/>1.196,33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743.5" table:style-name="ce14">
            <text:p><text:s/>743,5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5946.75" table:style-name="ce14">
            <text:p><text:s/>5.946,75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373.98" table:style-name="ce14">
            <text:p><text:s/>373,98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53101.88" table:style-name="ce14">
            <text:p><text:s/>53.101,88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5104.5" table:style-name="ce14">
            <text:p><text:s/>5.104,5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1295846.92" table:style-name="ce14">
            <text:p><text:s/>1.295.846,92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1287.6199999999999" table:style-name="ce14">
            <text:p><text:s/>1.287,62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695.01" table:style-name="ce14">
            <text:p><text:s/>695,01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1.76" table:style-name="ce14">
            <text:p><text:s/>11,76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21.37" table:style-name="ce14">
            <text:p><text:s/>121,37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77.430000000000007" table:style-name="ce14">
            <text:p><text:s/>77,43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475.54" table:style-name="ce14">
            <text:p><text:s/>475,54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279.67" table:style-name="ce14">
            <text:p><text:s/>279,67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424783.35" table:style-name="ce14">
            <text:p><text:s/>424.783,35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08.18" table:style-name="ce14">
            <text:p><text:s/>208,18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72629.86" table:style-name="ce14">
            <text:p><text:s/>72.629,86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6002.4" table:style-name="ce14">
            <text:p><text:s/>6.002,4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314.7" table:style-name="ce14">
            <text:p><text:s/>314,7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Investimenti in beni materiali</text:p>
          </table:table-cell>
          <table:table-cell office:value-type="float" office:value="1663.6200000000001" table:style-name="ce14">
            <text:p><text:s/>1.663,62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169.5899999999999" table:style-name="ce14">
            <text:p><text:s/>1.169,59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5782.5199999999995" table:style-name="ce14">
            <text:p><text:s/>5.782,52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47491.19" table:style-name="ce14">
            <text:p><text:s/>47.491,19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5290.13" table:style-name="ce14">
            <text:p><text:s/>5.290,13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56.88000000000002" table:style-name="ce14">
            <text:p><text:s/>156,88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114288.59999999999" table:style-name="ce14">
            <text:p><text:s/>114.288,6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40000" table:style-name="ce14">
            <text:p><text:s/>40.000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12482.48" table:style-name="ce14">
            <text:p><text:s/>12.482,48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220" table:style-name="ce14">
            <text:p><text:s/>1.220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26.31" table:style-name="ce14">
            <text:p><text:s/>226,31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831.51" table:style-name="ce14">
            <text:p><text:s/>831,51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398.85" table:style-name="ce14">
            <text:p><text:s/>1.398,85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70207.17" table:style-name="ce14">
            <text:p><text:s/>70.207,17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3937.21" table:style-name="ce14">
            <text:p><text:s/>3.937,21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2184.16" table:style-name="ce14">
            <text:p><text:s/>2.184,16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37885.870000000003" table:style-name="ce14">
            <text:p><text:s/>37.885,87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500000" table:style-name="ce14">
            <text:p><text:s/>500.000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300000" table:style-name="ce14">
            <text:p><text:s/>300.000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22000" table:style-name="ce14">
            <text:p><text:s/>22.000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35000" table:style-name="ce14">
            <text:p><text:s/>35.000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50000" table:style-name="ce14">
            <text:p><text:s/>50.000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10850" table:style-name="ce14">
            <text:p><text:s/>10.850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16506.599999999999" table:style-name="ce14">
            <text:p><text:s/>16.506,6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50086" table:style-name="ce14">
            <text:p><text:s/>50.086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58536" table:style-name="ce14">
            <text:p><text:s/>58.536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26250" table:style-name="ce14">
            <text:p><text:s/>26.250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59568.6" table:style-name="ce14">
            <text:p><text:s/>59.568,6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781.82" table:style-name="ce14">
            <text:p><text:s/>781,82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50562.92" table:style-name="ce14">
            <text:p><text:s/>50.562,92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31.560000000000002" table:style-name="ce14">
            <text:p><text:s/>31,56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06.42" table:style-name="ce14">
            <text:p><text:s/>106,42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174.97" table:style-name="ce14">
            <text:p><text:s/>174,97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445.63" table:style-name="ce14">
            <text:p><text:s/>445,63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544.08999999999992" table:style-name="ce14">
            <text:p><text:s/>544,09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059.98" table:style-name="ce14">
            <text:p><text:s/>1.059,98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3302.2600000000007" table:style-name="ce14">
            <text:p><text:s/>3.302,26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268.17" table:style-name="ce14">
            <text:p><text:s/>2.268,17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645.9" table:style-name="ce14">
            <text:p><text:s/>645,9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563.36" table:style-name="ce14">
            <text:p><text:s/>563,36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1.870000000000001" table:style-name="ce14">
            <text:p><text:s/>11,87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667.3400000000001" table:style-name="ce14">
            <text:p><text:s/>1.667,34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366.14" table:style-name="ce14">
            <text:p><text:s/>366,14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200" table:style-name="ce14">
            <text:p><text:s/>200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39929.870000000003" table:style-name="ce14">
            <text:p><text:s/>39.929,87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6058" table:style-name="ce14">
            <text:p><text:s/>6.058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31720" table:style-name="ce14">
            <text:p><text:s/>31.720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56242" table:style-name="ce14">
            <text:p><text:s/>56.242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50752" table:style-name="ce14">
            <text:p><text:s/>50.752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800" table:style-name="ce14">
            <text:p><text:s/>1.800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850" table:style-name="ce14">
            <text:p><text:s/>1.850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500" table:style-name="ce14">
            <text:p><text:s/>1.500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98851.59" table:style-name="ce14">
            <text:p><text:s/>98.851,59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44" table:style-name="ce14">
            <text:p><text:s/>244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82.71" table:style-name="ce14">
            <text:p><text:s/>182,71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508.5" table:style-name="ce14">
            <text:p><text:s/>508,5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475.8" table:style-name="ce14">
            <text:p><text:s/>475,8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6432.92" table:style-name="ce14">
            <text:p><text:s/>26.432,92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416.2799999999997" table:style-name="ce14">
            <text:p><text:s/>2.416,28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2.2" table:style-name="ce14">
            <text:p><text:s/>12,2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112.1" table:style-name="ce14">
            <text:p><text:s/>112,1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300" table:style-name="ce14">
            <text:p><text:s/>300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0043.44" table:style-name="ce14">
            <text:p><text:s/>10.043,44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Investimenti in beni materiali</text:p>
          </table:table-cell>
          <table:table-cell office:value-type="float" office:value="20006.62" table:style-name="ce14">
            <text:p><text:s/>20.006,62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6022.41" table:style-name="ce14">
            <text:p><text:s/>6.022,41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3321.97" table:style-name="ce14">
            <text:p><text:s/>3.321,97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914195.64" table:style-name="ce14">
            <text:p><text:s/>914.195,64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0144.67" table:style-name="ce14">
            <text:p><text:s/>10.144,67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4743.87" table:style-name="ce14">
            <text:p><text:s/>4.743,87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47655.33" table:style-name="ce14">
            <text:p><text:s/>47.655,33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50752" table:style-name="ce14">
            <text:p><text:s/>50.752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07220.07" table:style-name="ce14">
            <text:p><text:s/>107.220,07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14476.36" table:style-name="ce14">
            <text:p><text:s/>14.476,36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Investimenti in beni materiali</text:p>
          </table:table-cell>
          <table:table-cell office:value-type="float" office:value="647.82999999999993" table:style-name="ce14">
            <text:p><text:s/>647,83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4682" table:style-name="ce14">
            <text:p><text:s/>4.682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46.849999999999994" table:style-name="ce14">
            <text:p><text:s/>46,85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616.08000000000004" table:style-name="ce14">
            <text:p><text:s/>616,08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265857.52999999997" table:style-name="ce14">
            <text:p><text:s/>265.857,53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1275.25" table:style-name="ce14">
            <text:p><text:s/>1.275,25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32.21" table:style-name="ce14">
            <text:p><text:s/>32,21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8773.2900000000009" table:style-name="ce14">
            <text:p><text:s/>8.773,29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1513990.46" table:style-name="ce14">
            <text:p><text:s/>1.513.990,46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4305.939999999999" table:style-name="ce14">
            <text:p><text:s/>14.305,94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476.91" table:style-name="ce14">
            <text:p><text:s/>476,91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413.05999999999995" table:style-name="ce14">
            <text:p><text:s/>413,06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956.43" table:style-name="ce14">
            <text:p><text:s/>1.956,43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1763" table:style-name="ce14">
            <text:p><text:s/>1.763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18.940000000000001" table:style-name="ce14">
            <text:p><text:s/>18,94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14.55" table:style-name="ce14">
            <text:p><text:s/>14,55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12.629999999999999" table:style-name="ce14">
            <text:p><text:s/>12,63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3.0300000000000002" table:style-name="ce14">
            <text:p><text:s/>3,03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13.719999999999999" table:style-name="ce14">
            <text:p><text:s/>13,72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12.389999999999999" table:style-name="ce14">
            <text:p><text:s/>12,39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29.91" table:style-name="ce14">
            <text:p><text:s/>29,91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19.54" table:style-name="ce14">
            <text:p><text:s/>19,54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15.64" table:style-name="ce14">
            <text:p><text:s/>15,64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1.1000000000000001" table:style-name="ce14">
            <text:p><text:s/>1,1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3.84" table:style-name="ce14">
            <text:p><text:s/>3,84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3.29" table:style-name="ce14">
            <text:p><text:s/>3,29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6787.95" table:style-name="ce14">
            <text:p><text:s/>26.787,95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314.9500000000003" table:style-name="ce14">
            <text:p><text:s/>2.314,95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16.1" table:style-name="ce14">
            <text:p><text:s/>116,1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11.5" table:style-name="ce14">
            <text:p><text:s/>11,5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2841" table:style-name="ce14">
            <text:p><text:s/>2.841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2183.62" table:style-name="ce14">
            <text:p><text:s/>2.183,62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762.29000000000008" table:style-name="ce14">
            <text:p><text:s/>762,29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51.12" table:style-name="ce14">
            <text:p><text:s/>151,12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239.67" table:style-name="ce14">
            <text:p><text:s/>2.239,67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163.96" table:style-name="ce14">
            <text:p><text:s/>163,96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875.55000000000007" table:style-name="ce14">
            <text:p><text:s/>875,55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176.64" table:style-name="ce14">
            <text:p><text:s/>176,64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762.04" table:style-name="ce14">
            <text:p><text:s/>762,04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291.10000000000002" table:style-name="ce14">
            <text:p><text:s/>291,1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44" table:style-name="ce14">
            <text:p><text:s/>144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65.650000000000006" table:style-name="ce14">
            <text:p><text:s/>65,65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45.26" table:style-name="ce14">
            <text:p><text:s/>45,26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4732.010000000002" table:style-name="ce14">
            <text:p><text:s/>4.732,01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12465.88" table:style-name="ce14">
            <text:p><text:s/>12.465,88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1024.3399999999999" table:style-name="ce14">
            <text:p><text:s/>1.024,34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615.81" table:style-name="ce14">
            <text:p><text:s/>1.615,81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0834.84" table:style-name="ce14">
            <text:p><text:s/>10.834,84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46.39" table:style-name="ce14">
            <text:p><text:s/>46,39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557.89" table:style-name="ce14">
            <text:p><text:s/>557,89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34.619999999999997" table:style-name="ce14">
            <text:p><text:s/>34,62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91.2" table:style-name="ce14">
            <text:p><text:s/>91,2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19032" table:style-name="ce14">
            <text:p><text:s/>19.032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12.69999999999999" table:style-name="ce14">
            <text:p><text:s/>112,7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10.10000000000002" table:style-name="ce14">
            <text:p><text:s/>210,1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59.9" table:style-name="ce14">
            <text:p><text:s/>159,9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Interessi Passivi</text:p>
          </table:table-cell>
          <table:table-cell office:value-type="float" office:value="0.9" table:style-name="ce14">
            <text:p><text:s/>0,9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674.27" table:style-name="ce14">
            <text:p><text:s/>674,27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Interessi Passivi</text:p>
          </table:table-cell>
          <table:table-cell office:value-type="float" office:value="1.03" table:style-name="ce14">
            <text:p><text:s/>1,03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21.82" table:style-name="ce14">
            <text:p><text:s/>121,82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Interessi Passivi</text:p>
          </table:table-cell>
          <table:table-cell office:value-type="float" office:value="0.94" table:style-name="ce14">
            <text:p><text:s/>0,94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353.85" table:style-name="ce14">
            <text:p><text:s/>1.353,85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34.36000000000001" table:style-name="ce14">
            <text:p><text:s/>134,36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34.19999999999999" table:style-name="ce14">
            <text:p><text:s/>134,2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791.51" table:style-name="ce14">
            <text:p><text:s/>791,51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02.36000000000001" table:style-name="ce14">
            <text:p><text:s/>102,36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07.41000000000003" table:style-name="ce14">
            <text:p><text:s/>207,41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26.6" table:style-name="ce14">
            <text:p><text:s/>226,6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70.14" table:style-name="ce14">
            <text:p><text:s/>170,14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Interessi Passivi</text:p>
          </table:table-cell>
          <table:table-cell office:value-type="float" office:value="1.69" table:style-name="ce14">
            <text:p><text:s/>1,69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81.61" table:style-name="ce14">
            <text:p><text:s/>181,61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11.99" table:style-name="ce14">
            <text:p><text:s/>211,99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591.51" table:style-name="ce14">
            <text:p><text:s/>1.591,51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328.13" table:style-name="ce14">
            <text:p><text:s/>328,13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13.57" table:style-name="ce14">
            <text:p><text:s/>213,57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76.23999999999998" table:style-name="ce14">
            <text:p><text:s/>176,24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96.74" table:style-name="ce14">
            <text:p><text:s/>196,74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647" table:style-name="ce14">
            <text:p><text:s/>1.647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147.78" table:style-name="ce14">
            <text:p><text:s/>1.147,78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138710" table:style-name="ce14">
            <text:p><text:s/>138.710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53.72" table:style-name="ce14">
            <text:p><text:s/>153,72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51.32000000000002" table:style-name="ce14">
            <text:p><text:s/>151,32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73.2" table:style-name="ce14">
            <text:p><text:s/>73,2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475.59" table:style-name="ce14">
            <text:p><text:s/>475,59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338.41" table:style-name="ce14">
            <text:p><text:s/>338,41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3196.95" table:style-name="ce14">
            <text:p><text:s/>3.196,95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51581.69" table:style-name="ce14">
            <text:p><text:s/>51.581,69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5932.65" table:style-name="ce14">
            <text:p><text:s/>5.932,65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880" table:style-name="ce14">
            <text:p><text:s/>880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498.40999999999997" table:style-name="ce14">
            <text:p><text:s/>498,41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48.11000000000001" table:style-name="ce14">
            <text:p><text:s/>148,11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895.73" table:style-name="ce14">
            <text:p><text:s/>895,73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849.69" table:style-name="ce14">
            <text:p><text:s/>849,69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93.60000000000002" table:style-name="ce14">
            <text:p><text:s/>293,6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717.76" table:style-name="ce14">
            <text:p><text:s/>717,76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414.68" table:style-name="ce14">
            <text:p><text:s/>1.414,68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1390.8" table:style-name="ce14">
            <text:p><text:s/>1.390,8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281" table:style-name="ce14">
            <text:p><text:s/>1.281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366" table:style-name="ce14">
            <text:p><text:s/>366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448447.06000000006" table:style-name="ce14">
            <text:p><text:s/>448.447,06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380.64" table:style-name="ce14">
            <text:p><text:s/>380,64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495.93" table:style-name="ce14">
            <text:p><text:s/>495,93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562.97" table:style-name="ce14">
            <text:p><text:s/>562,97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68481" table:style-name="ce14">
            <text:p><text:s/>68.481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680" table:style-name="ce14">
            <text:p><text:s/>680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735.49" table:style-name="ce14">
            <text:p><text:s/>735,49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778.8" table:style-name="ce14">
            <text:p><text:s/>1.778,8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484.94" table:style-name="ce14">
            <text:p><text:s/>1.484,94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091.24" table:style-name="ce14">
            <text:p><text:s/>1.091,24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2040.57" table:style-name="ce14">
            <text:p><text:s/>2.040,57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601200" table:style-name="ce14">
            <text:p><text:s/>601.200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500.2199999999998" table:style-name="ce14">
            <text:p><text:s/>2.500,22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366" table:style-name="ce14">
            <text:p><text:s/>366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3152.76" table:style-name="ce14">
            <text:p><text:s/>13.152,76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130.99" table:style-name="ce14">
            <text:p><text:s/>130,99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656.63" table:style-name="ce14">
            <text:p><text:s/>2.656,63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5305.4139999999998" table:style-name="ce14">
            <text:p><text:s/>5.305,41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366" table:style-name="ce14">
            <text:p><text:s/>366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160657.87" table:style-name="ce14">
            <text:p><text:s/>160.657,87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5808.9599999999991" table:style-name="ce14">
            <text:p><text:s/>5.808,96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42883" table:style-name="ce14">
            <text:p><text:s/>42.883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291874.91000000003" table:style-name="ce14">
            <text:p><text:s/>291.874,91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11093.49" table:style-name="ce14">
            <text:p><text:s/>11.093,49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14009.39" table:style-name="ce14">
            <text:p><text:s/>14.009,39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660745.69999999995" table:style-name="ce14">
            <text:p><text:s/>660.745,7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36878.6" table:style-name="ce14">
            <text:p><text:s/>36.878,6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2358.8200000000002" table:style-name="ce14">
            <text:p><text:s/>2.358,82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1124.3600000000001" table:style-name="ce14">
            <text:p><text:s/>1.124,36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16904.48" table:style-name="ce14">
            <text:p><text:s/>16.904,48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10285.56" table:style-name="ce14">
            <text:p><text:s/>10.285,56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132261.01" table:style-name="ce14">
            <text:p><text:s/>132.261,01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99.98" table:style-name="ce14">
            <text:p><text:s/>199,98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4324.6100000000006" table:style-name="ce14">
            <text:p><text:s/>4.324,61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65415.17762702843" table:style-name="ce14">
            <text:p><text:s/>265.415,18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38696.75" table:style-name="ce14">
            <text:p><text:s/>38.696,75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4485.6099999999997" table:style-name="ce14">
            <text:p><text:s/>4.485,61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27097.68" table:style-name="ce14">
            <text:p><text:s/>27.097,68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107.52" table:style-name="ce14">
            <text:p><text:s/>1.107,52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317.2" table:style-name="ce14">
            <text:p><text:s/>317,2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67" table:style-name="ce14">
            <text:p><text:s/>67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884" table:style-name="ce14">
            <text:p><text:s/>2.884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934.31" table:style-name="ce14">
            <text:p><text:s/>1.934,31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33647.31" table:style-name="ce14">
            <text:p><text:s/>33.647,31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384638.88" table:style-name="ce14">
            <text:p><text:s/>384.638,88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25737.86" table:style-name="ce14">
            <text:p><text:s/>25.737,86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23549.79" table:style-name="ce14">
            <text:p><text:s/>23.549,79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2870200.29" table:style-name="ce14">
            <text:p><text:s/>2.870.200,29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17257.989999999998" table:style-name="ce14">
            <text:p><text:s/>17.257,99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15225.53" table:style-name="ce14">
            <text:p><text:s/>15.225,53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326.58" table:style-name="ce14">
            <text:p><text:s/>1.326,58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70" table:style-name="ce14">
            <text:p><text:s/>70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660099.42000000004" table:style-name="ce14">
            <text:p><text:s/>660.099,42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88" table:style-name="ce14">
            <text:p><text:s/>88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35" table:style-name="ce14">
            <text:p><text:s/>35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507.84999999999997" table:style-name="ce14">
            <text:p><text:s/>507,85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6327.2699999999995" table:style-name="ce14">
            <text:p><text:s/>6.327,27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159.05" table:style-name="ce14">
            <text:p><text:s/>1.159,05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3091.1299999999997" table:style-name="ce14">
            <text:p><text:s/>3.091,13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14.36" table:style-name="ce14">
            <text:p><text:s/>214,36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1.98" table:style-name="ce14">
            <text:p><text:s/>1,98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322.52999999999997" table:style-name="ce14">
            <text:p><text:s/>322,53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1.98" table:style-name="ce14">
            <text:p><text:s/>1,98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854.4" table:style-name="ce14">
            <text:p><text:s/>1.854,4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2982" table:style-name="ce14">
            <text:p><text:s/>2.982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7230.800000000003" table:style-name="ce14">
            <text:p><text:s/>17.230,8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3242.0899999999997" table:style-name="ce14">
            <text:p><text:s/>3.242,09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16077.060000000001" table:style-name="ce14">
            <text:p><text:s/>16.077,06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3470.9" table:style-name="ce14">
            <text:p><text:s/>3.470,9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366" table:style-name="ce14">
            <text:p><text:s/>366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514460.43" table:style-name="ce14">
            <text:p><text:s/>514.460,43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2743.759999999998" table:style-name="ce14">
            <text:p><text:s/>12.743,76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6934.560000000001" table:style-name="ce14">
            <text:p><text:s/>16.934,56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2566.58" table:style-name="ce14">
            <text:p><text:s/>2.566,58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3161.98" table:style-name="ce14">
            <text:p><text:s/>3.161,98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5461.61" table:style-name="ce14">
            <text:p><text:s/>5.461,61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64220.26" table:style-name="ce14">
            <text:p><text:s/>64.220,26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39444.159999999996" table:style-name="ce14">
            <text:p><text:s/>39.444,16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253.69" table:style-name="ce14">
            <text:p><text:s/>1.253,69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647.05999999999995" table:style-name="ce14">
            <text:p><text:s/>647,06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808.7" table:style-name="ce14">
            <text:p><text:s/>808,7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26.52000000000001" table:style-name="ce14">
            <text:p><text:s/>126,52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21.05" table:style-name="ce14">
            <text:p><text:s/>121,05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825.65" table:style-name="ce14">
            <text:p><text:s/>825,65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599.12" table:style-name="ce14">
            <text:p><text:s/>599,12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80" table:style-name="ce14">
            <text:p><text:s/>280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549489.09" table:style-name="ce14">
            <text:p><text:s/>549.489,09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562.59" table:style-name="ce14">
            <text:p><text:s/>562,59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740.74" table:style-name="ce14">
            <text:p><text:s/>740,74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458.78" table:style-name="ce14">
            <text:p><text:s/>458,78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4885.2999999999993" table:style-name="ce14">
            <text:p><text:s/>4.885,3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828.95" table:style-name="ce14">
            <text:p><text:s/>828,95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522.37" table:style-name="ce14">
            <text:p><text:s/>522,37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460.24" table:style-name="ce14">
            <text:p><text:s/>1.460,24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477.98" table:style-name="ce14">
            <text:p><text:s/>477,98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3644.89" table:style-name="ce14">
            <text:p><text:s/>13.644,89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47.31" table:style-name="ce14">
            <text:p><text:s/>147,31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631.61" table:style-name="ce14">
            <text:p><text:s/>1.631,61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9.4" table:style-name="ce14">
            <text:p><text:s/>29,4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5.88" table:style-name="ce14">
            <text:p><text:s/>5,88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84" table:style-name="ce14">
            <text:p><text:s/>284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051.48" table:style-name="ce14">
            <text:p><text:s/>1.051,48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054.3000000000002" table:style-name="ce14">
            <text:p><text:s/>2.054,3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592.63" table:style-name="ce14">
            <text:p><text:s/>1.592,63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119.2" table:style-name="ce14">
            <text:p><text:s/>119,2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636.27" table:style-name="ce14">
            <text:p><text:s/>636,27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338.82000000000005" table:style-name="ce14">
            <text:p><text:s/>338,82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623.44" table:style-name="ce14">
            <text:p><text:s/>1.623,44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54.58" table:style-name="ce14">
            <text:p><text:s/>54,58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449.74" table:style-name="ce14">
            <text:p><text:s/>1.449,74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473.83" table:style-name="ce14">
            <text:p><text:s/>2.473,83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492.38" table:style-name="ce14">
            <text:p><text:s/>492,38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2640.72" table:style-name="ce14">
            <text:p><text:s/>2.640,72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511.49" table:style-name="ce14">
            <text:p><text:s/>511,49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1365.38" table:style-name="ce14">
            <text:p><text:s/>1.365,38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25.59" table:style-name="ce14">
            <text:p><text:s/>125,59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39.61000000000001" table:style-name="ce14">
            <text:p><text:s/>139,61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328.48" table:style-name="ce14">
            <text:p><text:s/>328,48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1694.7" table:style-name="ce14">
            <text:p><text:s/>1.694,7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47.76" table:style-name="ce14">
            <text:p><text:s/>247,76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431" table:style-name="ce14">
            <text:p><text:s/>431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4287.71" table:style-name="ce14">
            <text:p><text:s/>4.287,71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3280.7" table:style-name="ce14">
            <text:p><text:s/>3.280,7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232.01" table:style-name="ce14">
            <text:p><text:s/>1.232,01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5391.4500000000007" table:style-name="ce14">
            <text:p><text:s/>5.391,45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40000" table:style-name="ce14">
            <text:p><text:s/>40.000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65.18" table:style-name="ce14">
            <text:p><text:s/>265,18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662.9" table:style-name="ce14">
            <text:p><text:s/>662,9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4916.7" table:style-name="ce14">
            <text:p><text:s/>4.916,7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53.18" table:style-name="ce14">
            <text:p><text:s/>253,18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374.75" table:style-name="ce14">
            <text:p><text:s/>374,75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244" table:style-name="ce14">
            <text:p><text:s/>244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843.7700000000004" table:style-name="ce14">
            <text:p><text:s/>2.843,77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234.68" table:style-name="ce14">
            <text:p><text:s/>1.234,68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900" table:style-name="ce14">
            <text:p><text:s/>900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2104.84" table:style-name="ce14">
            <text:p><text:s/>2.104,84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093.1200000000001" table:style-name="ce14">
            <text:p><text:s/>1.093,12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547.07999999999993" table:style-name="ce14">
            <text:p><text:s/>547,08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8364.93" table:style-name="ce14">
            <text:p><text:s/>8.364,93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378.17" table:style-name="ce14">
            <text:p><text:s/>378,17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1624.59" table:style-name="ce14">
            <text:p><text:s/>1.624,59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3581.62" table:style-name="ce14">
            <text:p><text:s/>3.581,62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118.75" table:style-name="ce14">
            <text:p><text:s/>1.118,75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347.39" table:style-name="ce14">
            <text:p><text:s/>1.347,39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2557.6999999999998" table:style-name="ce14">
            <text:p><text:s/>2.557,7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31.66" table:style-name="ce14">
            <text:p><text:s/>131,66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579.61" table:style-name="ce14">
            <text:p><text:s/>579,61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370" table:style-name="ce14">
            <text:p><text:s/>370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616.69000000000005" table:style-name="ce14">
            <text:p><text:s/>616,69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7227.49" table:style-name="ce14">
            <text:p><text:s/>7.227,49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49" table:style-name="ce14">
            <text:p><text:s/>249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476.64" table:style-name="ce14">
            <text:p><text:s/>476,64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5203.6799999999994" table:style-name="ce14">
            <text:p><text:s/>5.203,68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5900.5" table:style-name="ce14">
            <text:p><text:s/>5.900,5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10736.01" table:style-name="ce14">
            <text:p><text:s/>10.736,01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102951.9" table:style-name="ce14">
            <text:p><text:s/>102.951,9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169785.19" table:style-name="ce14">
            <text:p><text:s/>169.785,19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150300" table:style-name="ce14">
            <text:p><text:s/>150.300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38573.919999999998" table:style-name="ce14">
            <text:p><text:s/>38.573,92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462" table:style-name="ce14">
            <text:p><text:s/>462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7230.800000000003" table:style-name="ce14">
            <text:p><text:s/>17.230,8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3242.0899999999997" table:style-name="ce14">
            <text:p><text:s/>3.242,09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6591.42" table:style-name="ce14">
            <text:p><text:s/>6.591,42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6508.9400000000005" table:style-name="ce14">
            <text:p><text:s/>6.508,94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8525.66" table:style-name="ce14">
            <text:p><text:s/>8.525,66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8833.9700000000012" table:style-name="ce14">
            <text:p><text:s/>8.833,97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453.41" table:style-name="ce14">
            <text:p><text:s/>1.453,41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83" table:style-name="ce14">
            <text:p><text:s/>183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1565.9299999999998" table:style-name="ce14">
            <text:p><text:s/>1.565,93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928.33" table:style-name="ce14">
            <text:p><text:s/>1.928,33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4815.8500000000004" table:style-name="ce14">
            <text:p><text:s/>4.815,85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4574.67" table:style-name="ce14">
            <text:p><text:s/>4.574,67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5880.89" table:style-name="ce14">
            <text:p><text:s/>5.880,89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8519.99" table:style-name="ce14">
            <text:p><text:s/>8.519,99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3045.12" table:style-name="ce14">
            <text:p><text:s/>3.045,12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5883.53" table:style-name="ce14">
            <text:p><text:s/>5.883,53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71056.52" table:style-name="ce14">
            <text:p><text:s/>71.056,52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IN CONTO CAPITALE</text:p>
          </table:table-cell>
          <table:table-cell office:value-type="string" table:style-name="ce18">
            <text:p>Altre spese in conto capitale</text:p>
          </table:table-cell>
          <table:table-cell office:value-type="float" office:value="77601.47" table:style-name="ce14">
            <text:p><text:s/>77.601,47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1876.0800000000002" table:style-name="ce14">
            <text:p><text:s/>1.876,08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8899.98" table:style-name="ce14">
            <text:p><text:s/>8.899,98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701.74" table:style-name="ce14">
            <text:p><text:s/>701,74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3661.19" table:style-name="ce14">
            <text:p><text:s/>3.661,19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99" table:style-name="ce14">
            <text:p><text:s/>299,00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3750.3599999999997" table:style-name="ce14">
            <text:p><text:s/>3.750,36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705" table:style-name="ce14">
            <text:p><text:s/>705,00<text:s/></text:p>
          </table:table-cell>
          <table:table-cell office:value-type="string" table:style-name="ce15">
            <text:p>SOGGETTO ESTER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ltre spese correnti</text:p>
          </table:table-cell>
          <table:table-cell office:value-type="float" office:value="299.45999999999998" table:style-name="ce14">
            <text:p><text:s/>299,46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309474.12" table:style-name="ce14">
            <text:p><text:s/>309.474,12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16">
            <text:p>2026</text:p>
          </table:table-cell>
          <table:table-cell office:value-type="float" office:value="2" table:style-name="ce16">
            <text:p>2</text:p>
          </table:table-cell>
          <table:table-cell office:value-type="string" table:style-name="ce17">
            <text:p>USCITE CORRENTI</text:p>
          </table:table-cell>
          <table:table-cell office:value-type="string" table:style-name="ce18">
            <text:p>Acquisto di beni e servizi</text:p>
          </table:table-cell>
          <table:table-cell office:value-type="float" office:value="24870.71" table:style-name="ce14">
            <text:p><text:s/>24.870,71<text:s/></text:p>
          </table:table-cell>
          <table:table-cell office:value-type="string" table:style-name="ce15">
            <text:p>ALTRO SOGGETTO PUBBLICO E PRIVATO</text:p>
          </table:table-cell>
          <table:table-cell table:number-columns-repeated="16378"/>
        </table:table-row>
        <table:table-row table:number-rows-repeated="7" table:style-name="ro3">
          <table:table-cell table:number-columns-repeated="2" table:style-name="ce19"/>
          <table:table-cell table:number-columns-repeated="2" table:style-name="ce20"/>
          <table:table-cell table:style-name="ce3"/>
          <table:table-cell table:style-name="ce21"/>
          <table:table-cell table:number-columns-repeated="16378" table:style-name="ce22"/>
        </table:table-row>
        <table:table-row table:number-rows-repeated="1045973" table:style-name="ro1">
          <table:table-cell table:number-columns-repeated="16384"/>
        </table:table-row>
        <table:named-expressions>
          <table:named-expression table:name="_g" table:expression="of:=[.#REF!]" table:base-cell-address="pag_2_°_trim-2026.$A$1"/>
          <table:named-expression table:name="_G_JGHSI_" table:expression="of:=[.#REF!]" table:base-cell-address="pag_2_°_trim-2026.$A$1"/>
          <table:named-expression table:name="Print_Area" table:expression="of:=[.#REF!]" table:base-cell-address="pag_2_°_trim-2026.$A$1"/>
          <table:named-expression table:name="Area_stampa_GRAF_PERSONALE" table:expression="of:=[.#REF!]" table:base-cell-address="pag_2_°_trim-2026.$A$1"/>
          <table:named-expression table:name="Area_stampa1" table:expression="of:=[.#REF!]" table:base-cell-address="pag_2_°_trim-2026.$A$1"/>
          <table:named-expression table:name="bi" table:expression="of:=[.#REF!]" table:base-cell-address="pag_2_°_trim-2026.$A$1"/>
          <table:named-expression table:name="BOL_USD2000" table:expression="of:=[.#REF!]" table:base-cell-address="pag_2_°_trim-2026.$A$1"/>
          <table:named-expression table:name="BOL_USD2001" table:expression="of:=[.#REF!]" table:base-cell-address="pag_2_°_trim-2026.$A$1"/>
          <table:named-expression table:name="ccc" table:expression="of:=[.#REF!]" table:base-cell-address="pag_2_°_trim-2026.$A$1"/>
          <table:named-expression table:name="Commesse_DEF" table:expression="of:=[.#REF!]" table:base-cell-address="pag_2_°_trim-2026.$A$1"/>
          <table:named-expression table:name="EUR_ORA_STRAORDINARIO" table:expression="of:=[.#REF!]" table:base-cell-address="pag_2_°_trim-2026.$A$1"/>
          <table:named-expression table:name="mo" table:expression="of:=[.#REF!]" table:base-cell-address="pag_2_°_trim-2026.$A$1"/>
          <table:named-expression table:name="Print_Titles" table:expression="of:=[.#REF!]" table:base-cell-address="pag_2_°_trim-2026.$A$1"/>
        </table:named-expressions>
      </table:table>
      <table:named-expressions>
        <table:named-expression table:name="_g" table:expression="of:=[.#REF!]" table:base-cell-address="pag_2_°_trim-2026.$A$1"/>
        <table:named-expression table:name="_G_JGHSI_" table:expression="of:=[.#REF!]" table:base-cell-address="pag_2_°_trim-2026.$A$1"/>
        <table:named-expression table:name="Print_Area" table:expression="of:=[.#REF!]" table:base-cell-address="pag_2_°_trim-2026.$A$1"/>
        <table:named-expression table:name="Area_stampa_GRAF_PERSONALE" table:expression="of:=[.#REF!]" table:base-cell-address="pag_2_°_trim-2026.$A$1"/>
        <table:named-expression table:name="Area_stampa1" table:expression="of:=[.#REF!]" table:base-cell-address="pag_2_°_trim-2026.$A$1"/>
        <table:named-expression table:name="bi" table:expression="of:=[.#REF!]" table:base-cell-address="pag_2_°_trim-2026.$A$1"/>
        <table:named-expression table:name="BOL_USD2000" table:expression="of:=[.#REF!]" table:base-cell-address="pag_2_°_trim-2026.$A$1"/>
        <table:named-expression table:name="BOL_USD2001" table:expression="of:=[.#REF!]" table:base-cell-address="pag_2_°_trim-2026.$A$1"/>
        <table:named-expression table:name="ccc" table:expression="of:=[.#REF!]" table:base-cell-address="pag_2_°_trim-2026.$A$1"/>
        <table:named-expression table:name="Commesse_DEF" table:expression="of:=[.#REF!]" table:base-cell-address="pag_2_°_trim-2026.$A$1"/>
        <table:named-expression table:name="EUR_ORA_STRAORDINARIO" table:expression="of:=[.#REF!]" table:base-cell-address="pag_2_°_trim-2026.$A$1"/>
        <table:named-expression table:name="mo" table:expression="of:=[.#REF!]" table:base-cell-address="pag_2_°_trim-2026.$A$1"/>
        <table:named-expression table:name="Print_Titles" table:expression="of:=[.#REF!]" table:base-cell-address="pag_2_°_trim-2026.$A$1"/>
      </table:named-expressions>
      <table:database-ranges>
        <table:database-range table:target-range-address="pag_2_°_trim-2026.A3:pag_2_°_trim-2026.F2596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Calibri" svg:font-family="Calibri"/>
    <style:font-face style:name="Arial" svg:font-family="Arial"/>
  </office:font-face-decls>
  <office:styles>
    <number:number-style style:name="N0">
      <number:number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number-style style:name="N36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6P1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36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number:number-style style:name="N37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7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7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7">
      <number:text> </number:text>
      <number:text-content/>
      <number:text> </number:text>
      <style:map style:condition="value()&gt;0" style:apply-style-name="N37P0"/>
      <style:map style:condition="value()&lt;0" style:apply-style-name="N37P1"/>
      <style:map style:condition="value()=0" style:apply-style-name="N37P2"/>
    </number:text-style>
    <style:style style:name="Migliaia_32_3_32_2" style:display-name="Migliaia 3 2" style:family="table-cell" style:data-style-name="N37"/>
    <style:style style:name="Migliaia_32_5" style:display-name="Migliaia 5" style:family="table-cell" style:data-style-name="N36"/>
    <style:style style:name="Default" style:family="table-cell" style:data-style-name="N0">
      <style:table-cell-properties style:vertical-align="automatic" fo:background-color="transparent"/>
      <style:text-properties fo:color="#000000" style:font-name="Aptos Narrow" style:font-name-asian="Aptos Narrow" style:font-name-complex="Aptos Narrow" fo:font-size="11pt" style:font-size-asian="11pt" style:font-size-complex="11pt"/>
    </style:style>
    <style:style style:name="Normale_32_2_32_3_32_2" style:display-name="Normale 2 3 2" style:family="table-cell" style:data-style-name="N0">
      <style:table-cell-properties style:vertical-align="automatic" fo:background-color="transparent"/>
    </style:style>
    <style:style style:name="Normale_32_2_32_4_32_2" style:display-name="Normale 2 4 2" style:family="table-cell" style:data-style-name="N0">
      <style:table-cell-properties style:vertical-align="automatic" fo:background-color="transparent"/>
    </style:style>
    <style:style style:name="Normale_32_3_32_3" style:display-name="Normale 3 3" style:family="table-cell" style:data-style-name="N0">
      <style:table-cell-properties style:vertical-align="automatic" fo:background-color="transparent"/>
    </style:style>
    <style:style style:name="Normale_32_4" style:display-name="Normale 4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/>
    </style:style>
    <style:style style:name="Normale_32_8_32_2" style:display-name="Normale 8 2" style:family="table-cell" style:data-style-name="N0">
      <style:table-cell-properties style:vertical-align="automatic" fo:background-color="transparen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style style:name="T1" style:family="text">
      <style:text-properties fo:color="#000000" style:font-name="Aptos Narrow" style:font-name-asian="Aptos Narrow" style:font-name-complex="Aptos Narrow" fo:font-size="1pt" style:font-size-asian="1pt" style:font-size-complex="1pt" style:font-family-generic="swiss"/>
    </style:style>
    <style:style style:name="T2" style:family="text">
      <style:text-properties fo:color="#000000" style:font-name="Aptos" style:font-name-asian="Aptos" style:font-name-complex="Aptos" fo:font-size="10pt" style:font-size-asian="10pt" style:font-size-complex="10pt" style:font-family-generic="swiss"/>
    </style:style>
  </office:automatic-styles>
  <office:master-styles>
    <style:master-page style:name="mp1" style:page-layout-name="pm1">
      <style:header/>
      <style:header-left style:display="false"/>
      <style:header-first/>
      <style:footer>
        <style:region-left>
          <text:p/>
          <text:p><text:span text:style-name="T1">#</text:span><text:span text:style-name="T2"> </text:span><text:span text:style-name="T2">Uso</text:span><text:span text:style-name="T2"> </text:span><text:span text:style-name="T2">interno</text:span><text:span text:style-name="T2"><text:s/></text:span></text:p>
        </style:region-left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026</meta:generator>
    <meta:initial-creator>ROMAGNOLI MICHELA</meta:initial-creator>
    <dc:creator>GIAMUNDO MICHELE</dc:creator>
    <meta:creation-date>2026-04-23T12:57:41Z</meta:creation-date>
    <dc:date>2026-07-23T12:22:33Z</dc:date>
    <meta:user-defined meta:name="ContentTypeId">0x0101008661A36002DA0549837B6EB0650D5683</meta:user-defined>
  </office:meta>
</office:document-meta>
</file>