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Normale_32_8" style:data-style-name="N0">
      <style:table-cell-properties fo:border="thin solid #000000" style:vertical-align="middle" fo:background-color="#A6A6A6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" style:family="table-cell" style:parent-style-name="Normale_32_8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" style:family="table-cell" style:parent-style-name="Normale_32_8" style:data-style-name="N19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Normale_32_8" style:data-style-name="N1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" style:family="table-cell" style:parent-style-name="Normale_32_8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" style:family="table-cell" style:parent-style-name="Normale_32_8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" style:family="table-cell" style:parent-style-name="Normale_32_8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" style:family="table-cell" style:parent-style-name="Normale_32_8" style:data-style-name="N19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2" style:family="table-cell" style:parent-style-name="Normale_32_8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746875cm" style:use-optimal-column-width="true"/>
    </style:style>
    <style:style style:name="co2" style:family="table-column">
      <style:table-column-properties fo:break-before="auto" style:column-width="12.4883333333333cm" style:use-optimal-column-width="true"/>
    </style:style>
    <style:style style:name="co3" style:family="table-column">
      <style:table-column-properties fo:break-before="auto" style:column-width="16.748125cm"/>
    </style:style>
    <style:style style:name="co4" style:family="table-column">
      <style:table-column-properties fo:break-before="auto" style:column-width="11.48291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13">
            <text:p>Aggiornamento al 10 luglio 2026</text:p>
          </table:table-cell>
          <table:table-cell table:number-columns-repeated="16383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style-name="ce3">
            <text:p>NOME COMPLETO</text:p>
          </table:table-cell>
          <table:table-cell office:value-type="string" table:style-name="ce3">
            <text:p>SEDE DI SERVIZIO</text:p>
          </table:table-cell>
          <table:table-cell office:value-type="string" table:style-name="ce3">
            <text:p>RESPONSABILE UNITA' ORGANIZZATIVA</text:p>
          </table:table-cell>
          <table:table-cell office:value-type="string" table:style-name="ce3">
            <text:p>COMUNICAZIONE ORGANIZZATIVA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DAMUCCIO STAPANE ANNARITA</text:p>
          </table:table-cell>
          <table:table-cell office:value-type="string" table:style-name="ce4">
            <text:p>INTERNAL AUDIT</text:p>
          </table:table-cell>
          <table:table-cell office:value-type="string" table:style-name="ce5">
            <text:p>AUDIT</text:p>
          </table:table-cell>
          <table:table-cell office:value-type="string" table:style-name="ce5">
            <text:p>Comunicazione Organizzativa N.84/2023 del 22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DELIZZI ROBERTO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PATRIMONIO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GAMENNONE FEDERIC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GARE, APPALTI E CONTENZIOS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LBINO VIOL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GESTIONE DIGITALE PATRIMONIO - BIM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LIBRANDI MARIAGIOVANNA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7">
            <text:p>SERVIZIO DI PREVENZIONE E PROTEZIONE DELLA SICUREZZA SUI LUOGHI DI LAVORO</text:p>
          </table:table-cell>
          <table:table-cell office:value-type="string" table:style-name="ce5">
            <text:p>Comunicazione Organizzativa N.02/2025 del 16 genn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LIZIERI CIRO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5">
            <text:p>AREA TECNICA ABRUZZO E MOLISE</text:p>
          </table:table-cell>
          <table:table-cell office:value-type="string" table:style-name="ce5">
            <text:p>Comunicazione Organizzativa N.46/2023 del 28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MBROSIO LUCIND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PIANI MANUTENTIVI E PROGRAMMI DI EFFICIENTAMENTO ENERGETICO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POLLONI MARIAVIRGINI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GARE E APPALTI LAZIO</text:p>
          </table:table-cell>
          <table:table-cell office:value-type="string" table:style-name="ce5">
            <text:p>Comunicazione Organizzativa N.27/2024 del 29 maggio 2024<text:s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CURI LIDIA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4">
            <text:p>SERVIZI TERRITORIALI CALABRIA - CZ 2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DITO DAVIDE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5">
            <text:p>AREA TECNICA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NONI ANTONIO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5">
            <text:p>AREA GOVERNO DEL PATRIMONIO CALABRIA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RICA PIETRO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5">
            <text:p>SERVIZI TERRITORIALI SARDEGNA - SS</text:p>
          </table:table-cell>
          <table:table-cell office:value-type="string" table:style-name="ce5">
            <text:p>Comunicazione Organizzativa N.23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STOLFI GABRIELE TONI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RICERCA E SELEZIONE</text:p>
          </table:table-cell>
          <table:table-cell office:value-type="string" table:style-name="ce5">
            <text:p>Comunicazione Organizzativa N.02/2025 del 16 genn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ARDELLONI SAMUEL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5">
            <text:p>AFFIDAMENTI E SUPPORTO GIURIDIC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ARDONESCHI ELEN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SERVIZI TECNICI LIGURIA</text:p>
          </table:table-cell>
          <table:table-cell office:value-type="string" table:style-name="ce5">
            <text:p>Comunicazione Organizzativa N.52/2024 del 31 otto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ARONTI MICHELE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LI</text:p>
          </table:table-cell>
          <table:table-cell office:value-type="string" table:style-name="ce5">
            <text:p>Comunicazione Organizzativa N.28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BEI GIAMPAOLO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5">
            <text:p>GOVERNO DELL'INFORMATION TECHNOLOGY E SERVIZI INFRASTRUTTURALI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ELLONI LUCI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GARE E APPALT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ENEDETTI MARC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SERVIZI TERRITORIALI VENETO - VE 1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IGLIARDO ROSARIO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UFFICIO DEL DIRETTORE CAMPANIA</text:p>
          </table:table-cell>
          <table:table-cell office:value-type="string" table:style-name="ce4">
            <text:p>Comunicazione Organizzativa N.61/2024 del 17 dic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INO ANTONI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UFFICIO DEL DIRETTORE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LANCO RICCARDO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AREA TECNICA LIGURIA</text:p>
          </table:table-cell>
          <table:table-cell office:value-type="string" table:style-name="ce5">
            <text:p>Comunicazione Organizzativa N.1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ORSELLA MARIN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OLO OPERATIVO TERRITORIALE CENTRO - AREA TECNICA ANCONA</text:p>
          </table:table-cell>
          <table:table-cell office:value-type="string" table:style-name="ce5">
            <text:p>Comunicazione Organizzativa N.12/2026 del 27 aprile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OSCO SIST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ROGETTAZIONE IMPIANTI, TECNOLOGIE ED ENERGIA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UCCHERI MAURO</text:p>
          </table:table-cell>
          <table:table-cell office:value-type="string" table:style-name="ce8">
            <text:p>COMMISSIONE PER LA VERIFICA DI CONGRUITÀ DELLE<text:s/></text:p>
            <text:p>VALUTAZIONI TECNICO-ECONOMICO-ESTIMATIVE</text:p>
          </table:table-cell>
          <table:table-cell office:value-type="string" table:style-name="ce5">
            <text:p>COORDINAMENTO TECNICO</text:p>
          </table:table-cell>
          <table:table-cell office:value-type="string" table:style-name="ce5">
            <text:p>Comunicazione Organizzativa N.09/2025 del 7 febbr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CCAVONE ROMEO RAFFAELE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AREA GOVERNO DEL PATRIMONIO MARCHE</text:p>
          </table:table-cell>
          <table:table-cell office:value-type="string" table:style-name="ce5">
            <text:p>Comunicazione Organizzativa N.16/2024 del 22 marzo 202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ACIOPPO GAETANO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UFFICIO DEL DIRETTORE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MASSA ADELE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5">
            <text:p>UFFICIO DEL DIRETTORE FRIULI VENEZIA GIULIA<text:s/></text:p>
          </table:table-cell>
          <table:table-cell office:value-type="string" table:style-name="ce5">
            <text:p>Comunicazione Organizzativa N.15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MPAGNA SALVATORE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5">
            <text:p>SERVIZI TERRITORIALI FRIULI - UD 2</text:p>
          </table:table-cell>
          <table:table-cell office:value-type="string" table:style-name="ce5">
            <text:p>Comunicazione Organizzativa N.01/2023 dell'11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MPANA ALESSIA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ORGANIZZAZIONE E PROCESSI</text:p>
          </table:table-cell>
          <table:table-cell office:value-type="string" table:style-name="ce5">
            <text:p>Comunicazione Organizzativa N.02/2025 del 16 genn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PRI GIANLUC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CENTRO RICERCA E SVILUPP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PUANO ROBERT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UFFICIO DEL DIRETTORE EMILIA ROMAGNA</text:p>
          </table:table-cell>
          <table:table-cell office:value-type="string" table:style-name="ce5">
            <text:p>Comunicazione Organizzativa N.37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RDONA ALESSANDR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SERVIZI TERRITORIALI LIGURIA - GE 2</text:p>
          </table:table-cell>
          <table:table-cell office:value-type="string" table:style-name="ce5">
            <text:p>Comunicazione Organizzativa N.24/2025 del 28 april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RISTI GIANLUC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UFFICIO DEL DIRETTORE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RUSO GABRIELE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PA 3</text:p>
          </table:table-cell>
          <table:table-cell office:value-type="string" table:style-name="ce5">
            <text:p>Comunicazione Organizzativa N.41/2024 del 30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SELLA ALESSI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GARE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AVALIERE TERESA</text:p>
          </table:table-cell>
          <table:table-cell office:value-type="string" table:style-name="ce4">
            <text:p>COMUNICAZIONE</text:p>
          </table:table-cell>
          <table:table-cell office:value-type="string" table:style-name="ce5">
            <text:p>RAPPORTI CON LA STAMPA</text:p>
          </table:table-cell>
          <table:table-cell office:value-type="string" table:style-name="ce4">
            <text:p>Comunicazione Organizzativa N.45/2025 del 10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ESAREO FILIPP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PA 2</text:p>
          </table:table-cell>
          <table:table-cell office:value-type="string" table:style-name="ce5">
            <text:p>Comunicazione Organizzativa N.24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ESTARO MARICA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AREA TECNICA VENETO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HIARI PIETRO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4">
            <text:p>SERVIZI TERRITORIALI LIGURIA - GE 1</text:p>
          </table:table-cell>
          <table:table-cell office:value-type="string" table:style-name="ce5">
            <text:p>Comunicazione Organizzativa N.1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HIERONI MARIA PI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PATRIMONIO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IAGLIA CLAUDI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BILANCIO E FONDI IMMOBILIARI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IOCCHI ANTONELL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SERVIZI TERRITORIALI CAMPANIA - NA 1</text:p>
          </table:table-cell>
          <table:table-cell office:value-type="string" table:style-name="ce4">
            <text:p>Comunicazione Organizzativa N.22/2026 del 10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IOLINO PIETR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AREA GOVERNO DEL PATRIMONIO SICILIA</text:p>
          </table:table-cell>
          <table:table-cell office:value-type="string" table:style-name="ce5">
            <text:p>Comunicazione Organizzativa N.19/2024 del 29 marz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OLISTRA GIUSEPPE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TERRITORIO LOMBARDIA - MI 1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UPI ORLANDO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5">
            <text:p>SERVIZI TECNICI PIEMONTE</text:p>
          </table:table-cell>
          <table:table-cell office:value-type="string" table:style-name="ce4">
            <text:p>Comunicazione Organizzativa N.20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UTUGNO CARMEL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GARE E APPALTI SICILIA</text:p>
          </table:table-cell>
          <table:table-cell office:value-type="string" table:style-name="ce4">
            <text:p>Comunicazione Organizzativa N.06/2023 del 12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'AGOSTINO ORSINI CHIAR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BUDGET E CONTROLLO ECONOMICO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AMAGINI LUC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AREA TECNICA CAMPANIA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ANGELIS GEMM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4">
            <text:p>ARCHITETTURE, OPERATION E SICUREZZA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CHELLIS PIERFRANCESCO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FONDI IMMOBILIARI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MONACO ROSA LUCIA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4">
            <text:p>GARE E APPALTI ABRUZZO E MOLISE</text:p>
          </table:table-cell>
          <table:table-cell office:value-type="string" table:style-name="ce5">
            <text:p>Comunicazione Organizzativa N.82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PIETRO GIANPIETR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AREA GOVERNO DEL PATRIMONIO VENETO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GL'INNOCENTI PAOLO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AREA TECNICA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BARI SALVATORE MICHELE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SERVIZI TERRITORIALI EMILIA ROMAGNA - BO 3<text:s text:c="6"/></text:p>
          </table:table-cell>
          <table:table-cell office:value-type="string" table:style-name="ce5">
            <text:p>Comunicazione Organizzativa N.33/2025 dell'11 lugl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GIULIO GRAZIAN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SVILUPPO DELLE COMPETENZE E COMUNICAZIONE INTERNA</text:p>
          </table:table-cell>
          <table:table-cell office:value-type="string" table:style-name="ce5">
            <text:p>Comunicazione Organizzativa N.02/2025 del 16 genn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LELIO IVAN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5">
            <text:p>SERVIZI TERRITORIALI LAZIO 2</text:p>
          </table:table-cell>
          <table:table-cell office:value-type="string" table:style-name="ce5">
            <text:p>Comunicazione Organizzativa N.39/2022 del 22 aprile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MASCOLO ELEN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7">
            <text:p>BUDGET IT E CONTRATTI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STEFANO GIUSEPPE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UFFICIO DEL DIRETTORE SICILIA</text:p>
          </table:table-cell>
          <table:table-cell office:value-type="string" table:style-name="ce5">
            <text:p>Comunicazione Organizzativa N.19/2024 del 29 marz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OMINI SIMON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COORDINAMENTO, INDIRIZZO E MONITORAGGIO INTERVENT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RAGONETTI MANOL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PIANI CITTÀ E GRANDI INTERVENTI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AELLI DANIL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SERVIZI TERRITORIALI VENETO - VE 3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ALASCA TIZIANA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7">
            <text:p>AREA GOVERNO DEL PATRIMONIO</text:p>
          </table:table-cell>
          <table:table-cell office:value-type="string" table:style-name="ce5">
            <text:p>Comunicazione Organizzativa N.31/2024 del 26 giugn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EDRIGUCCI GIOVANN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TERRITORIO LOMBARDIA - MI 2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ERRAIUOLO ALBERTO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5">
            <text:p>SVILUPPI DIGITALI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ERRARA NICOL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5">
            <text:p>SERVIZI TERRITORIALI PUGLIA E BASILICATA - BA 1</text:p>
          </table:table-cell>
          <table:table-cell office:value-type="string" table:style-name="ce5">
            <text:p>Comunicazione Organizzativa N.25/2025 del 28 april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IORITO TERESA</text:p>
          </table:table-cell>
          <table:table-cell office:value-type="string" table:style-name="ce4">
            <text:p>DIREZIONE ROMA CAPITALE</text:p>
          </table:table-cell>
          <table:table-cell office:value-type="string" table:style-name="ce5">
            <text:p>FABBISOGNI LOGISTICI PA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FLAMINIO VALENTINA</text:p>
          </table:table-cell>
          <table:table-cell office:value-type="string" table:style-name="ce4">
            <text:p>DIREZIONE STRATEGIE IMMOBILIARI, SOSTENIBILIT<text:span text:style-name="T2">À</text:span><text:s/>E INNOVAZIONE</text:p>
          </table:table-cell>
          <table:table-cell office:value-type="string" table:style-name="ce4">
            <text:p>ASSET MANAGEMENT E POLITICHE DI PORTAFOGLIO</text:p>
          </table:table-cell>
          <table:table-cell office:value-type="string" table:style-name="ce5">
            <text:p>Comunicazione Organizzativa N.15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RANZESE LUC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SERVIZI TERRITORIALI CAMPANIA - NA 3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AROFALO NICOLA LUIGI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OLO OPERATIVO TERRITORIALE CENTRO - AREA TECNICA ROMA</text:p>
          </table:table-cell>
          <table:table-cell office:value-type="string" table:style-name="ce5">
            <text:p>Comunicazione Organizzativa N.41/2025 del 30 settembr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ENTILE FEDELE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DEMANIO MARITTIMO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AMUNDO MICHELE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TESORERIA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ANNI CRISTIANA</text:p>
          </table:table-cell>
          <table:table-cell office:value-type="string" table:style-name="ce4">
            <text:p>DIREZIONE ROMA CAPITALE</text:p>
          </table:table-cell>
          <table:table-cell office:value-type="string" table:style-name="ce4">
            <text:p>SUPPORTO LEGALE E APPALTI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GIORDANO DOMENIC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5">
            <text:p>AREA GOVERNO DEL PATRIMONIO PUGLIA E BASILICATA</text:p>
          </table:table-cell>
          <table:table-cell office:value-type="string" table:style-name="ce5">
            <text:p>Comunicazione Organizzativa N.40/2024 del 1°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ORGI MAURIZI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IANIFICAZIONE, PROGRAMMAZIONE E GESTIONE FINANZIARIA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USTINI FEDERIC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GARE E APPALTI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RECO PAOL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ROGETTAZIONE INTEGRATA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REGORACE FRANCESC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GESTIONE DEL TRATTAMENTO GIURIDICO E RELAZIONI SINDACALI</text:p>
          </table:table-cell>
          <table:table-cell office:value-type="string" table:style-name="ce5">
            <text:p>Comunicazione Organizzativa N.02/2025 del 16 genn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UARNIERI LIDI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GARE E APPALTI CAMPANIA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IANNAZZO GAETANO</text:p>
          </table:table-cell>
          <table:table-cell office:value-type="string" table:style-name="ce8">
            <text:p>COMMISSIONE PER LA VERIFICA DI CONGRUITÀ DELLE<text:s/></text:p>
            <text:p>VALUTAZIONI TECNICO-ECONOMICO-ESTIMATIVE</text:p>
          </table:table-cell>
          <table:table-cell office:value-type="string" table:style-name="ce5">
            <text:p>SVILUPPO NETWORK E SUPPORTO DIREZIONI TERRITORIALI</text:p>
          </table:table-cell>
          <table:table-cell office:value-type="string" table:style-name="ce5">
            <text:p>Comunicazione Organizzativa N.29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LABELLARTE ANGEL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CNICI PUGLIA E BASILICATA</text:p>
          </table:table-cell>
          <table:table-cell office:value-type="string" table:style-name="ce5">
            <text:p>Comunicazione Organizzativa N.40/2024 del 1°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AFEROLA GIANLUC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AREA GOVERNO DEL PATRIMONIO CAMPANIA</text:p>
          </table:table-cell>
          <table:table-cell office:value-type="string" table:style-name="ce5">
            <text:p>Comunicazione Organizzativa N.61/2024 del 17 dic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AURENZI DOMENICO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4">
            <text:p>SERVIZI TERRITORIALI ABRUZZO E MOLISE - PE 2</text:p>
          </table:table-cell>
          <table:table-cell office:value-type="string" table:style-name="ce5">
            <text:p>Comunicazione Organizzativa N.82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AZZARO CHIARA MARIA CATERIN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4">
            <text:p>COORDINAMENTO E MONITORAGGIO INIZIATIVE TRASVERSALI E PMO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I CALZI GIANLUC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5">
            <text:p>SERVIZI TECNICI LAZIO</text:p>
          </table:table-cell>
          <table:table-cell office:value-type="string" table:style-name="ce5">
            <text:p>Comunicazione Organizzativa N. 35/2025 del 31 lugl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LIGAS NICOLA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5">
            <text:p>AREA TECNICA SARDEGNA</text:p>
          </table:table-cell>
          <table:table-cell office:value-type="string" table:style-name="ce5">
            <text:p>Comunicazione Organizzativa N.23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IGUORI CIRO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SERVIZI TECNICI CAMPANIA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OMBARDI MICHELE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SERVIZI TECNICI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OPILATO GIUSEPPE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NUCLEO PER LA VERIFICA DEI PROGETT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UCCI UG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4">
            <text:p>SERVIZI TERRITORIALI EMILIA ROMAGNA - BO 4</text:p>
          </table:table-cell>
          <table:table-cell office:value-type="string" table:style-name="ce5">
            <text:p>Comunicazione Organizzativa N.47/2025 del 22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LUCIANI RICCARDO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SERVIZI TERRITORIALI MARCHE - AN 2</text:p>
          </table:table-cell>
          <table:table-cell office:value-type="string" table:style-name="ce4">
            <text:p>Comunicazione Organizzativa N.05/2023 del 12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NCA MICHELA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4">
            <text:p>UFFICIO DEL DIRETTORE SARDEGNA</text:p>
          </table:table-cell>
          <table:table-cell office:value-type="string" table:style-name="ce4">
            <text:p>Comunicazione Organizzativa N.40/2025 del 25 settembr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GANI CHIAR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5">
            <text:p>SERVIZI TERRITORIALI LAZIO 1</text:p>
          </table:table-cell>
          <table:table-cell office:value-type="string" table:style-name="ce5">
            <text:p>Comunicazione Organizzativa N.44/2022 del 1° giugn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IANI STEFANI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CONTABILIT<text:span text:style-name="T2">À</text:span><text:s/>CICLO PASSIVO E ATTIVO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MELLO FABRIZIO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4">
            <text:p>SERVIZI TERRITORIALI PIEMONTE - TO 3</text:p>
          </table:table-cell>
          <table:table-cell office:value-type="string" table:style-name="ce4">
            <text:p>Comunicazione Organizzativa N.20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SICANO DANIEL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ACQUIST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SCIA SIMON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DEMANIO PUBBLICO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ZZA KATIA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WELFARE</text:p>
          </table:table-cell>
          <table:table-cell office:value-type="string" table:style-name="ce5">
            <text:p>Comunicazione Organizzativa N.02/2025 del 16 genn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ZZOTTA VINCENZO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BENI MOBILI E VEICOLI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ELLONE ALFRED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GARE E APPALTI EMILIA ROMAGNA</text:p>
          </table:table-cell>
          <table:table-cell office:value-type="string" table:style-name="ce5">
            <text:p>Comunicazione Organizzativa N.37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OROSILLO ALESSANDR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PERSONALE E ADEMPIMENTI FISCALI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OSCARIELLO TERES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GESTIONE AMMINISTRATIVA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URGIA ELISABETTA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5">
            <text:p>SERVIZI TERRITORIALI SARDEGNA - CA</text:p>
          </table:table-cell>
          <table:table-cell office:value-type="string" table:style-name="ce5">
            <text:p>Comunicazione Organizzativa N.23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UZI FILIPPO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CONTENZIOSO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NARDINI BENEDETT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FI 2</text:p>
          </table:table-cell>
          <table:table-cell office:value-type="string" table:style-name="ce5">
            <text:p>Comunicazione Organizzativa N.48/2025 del 22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NERI TEODORA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4">
            <text:p>UFFICIO DEL DIRETTORE CALABRIA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NICOSIA PIETR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IANIFICAZIONE, PROGRAMMAZIONE E MONITORAGGI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CCAMICCIO MAURO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7">
            <text:p>PROGRAMMAZIONE, RENDICONTAZIONE E CONTROLLO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CELLI FRANCESC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PIANI DI RAZIONALIZZAZIONE E FABBISOGNI PA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GANO STEFANI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AREA GOVERNO DEL PATRIMONIO LIGURIA</text:p>
          </table:table-cell>
          <table:table-cell office:value-type="string" table:style-name="ce5">
            <text:p>Comunicazione Organizzativa N.1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LADINI ALESSANDR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PIANIFICAZIONE E PROGRAMMAZIONE OPERATIVA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LLA GIANLUCA</text:p>
          </table:table-cell>
          <table:table-cell office:value-type="string" table:style-name="ce4">
            <text:p>DIREZIONE REGIONALE SARDEGNA</text:p>
          </table:table-cell>
          <table:table-cell table:style-name="ce4"/>
          <table:table-cell office:value-type="string" table:style-name="ce5">
            <text:p>Comunicazione Organizzativa N.38/2025 del 9 settem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NGIA GIOVANNA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4">
            <text:p>SERVIZI TERRITORIALI FRIULI - UD 1</text:p>
          </table:table-cell>
          <table:table-cell office:value-type="string" table:style-name="ce5">
            <text:p>Comunicazione Organizzativa N.01/2023 dell'11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NTOZZI FREZZA EUGENIA</text:p>
          </table:table-cell>
          <table:table-cell office:value-type="string" table:style-name="ce4">
            <text:p>DIREZIONE REGIONALE TRENTINO ALTO ADIGE</text:p>
          </table:table-cell>
          <table:table-cell office:value-type="string" table:style-name="ce5">
            <text:p>SERVIZI TECNICI TRENTINO ALTO ADIGE</text:p>
          </table:table-cell>
          <table:table-cell office:value-type="string" table:style-name="ce5">
            <text:p>Comunicazione Organizzativa N.26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RDINI TIZIAN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FI 3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RDUCCI LUC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UFFICIO DEL DIRETTORE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RISI FRANCESCO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AREA GOVERNO DEL PATRIMONIO</text:p>
          </table:table-cell>
          <table:table-cell office:value-type="string" table:style-name="ce5">
            <text:p>Comunicazione Organizzativa N.30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RISI FRANCESCO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UFFICIO DEL DIRETTORE</text:p>
          </table:table-cell>
          <table:table-cell office:value-type="string" table:style-name="ce5">
            <text:p>Comunicazione Organizzativa N.30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SQUALETTI ALESSANDRO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FI 1</text:p>
          </table:table-cell>
          <table:table-cell office:value-type="string" table:style-name="ce5">
            <text:p>Comunicazione Organizzativa N.28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ELONARA TIZIANO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AREA TECNICA MARCHE</text:p>
          </table:table-cell>
          <table:table-cell office:value-type="string" table:style-name="ce5">
            <text:p>Comunicazione Organizzativa N.1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EPE VERONIC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5">
            <text:p>PROGETTAZIONE BENI CULTURALI E MONUMENTAL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ETRACCA VINCENZ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RRITORIALI PUGLIA E BASILICATA - LE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ERGENTILI PATRIZIA</text:p>
          </table:table-cell>
          <table:table-cell office:value-type="string" table:style-name="ce4">
            <text:p>INTERNAL AUDIT</text:p>
          </table:table-cell>
          <table:table-cell office:value-type="string" table:style-name="ce5">
            <text:p>RISK E COMPLIANCE</text:p>
          </table:table-cell>
          <table:table-cell office:value-type="string" table:style-name="ce5">
            <text:p>Comunicazione Organizzativa N.84/2023 del 22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REDDU MASSIMILIANO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UPPORTO LEGALE E APPALTI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SCOLLA DANIELA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5">
            <text:p>UFFICIO DEL DIRETTORE ABRUZZO E MOLISE</text:p>
          </table:table-cell>
          <table:table-cell office:value-type="string" table:style-name="ce5">
            <text:p>Comunicazione Organizzativa N.55/2023 del 14 lugl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ZZIN ANGEL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UFFICIO DEL DIRETTORE VENETO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ORCU GIANLUCA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4">
            <text:p>SERVIZI TERRITORIALI PIEMONTE - TO 2</text:p>
          </table:table-cell>
          <table:table-cell office:value-type="string" table:style-name="ce4">
            <text:p>Comunicazione Organizzativa N.20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ROVENZA FRANCESC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4">
            <text:p>SERVIZI TERRITORIALI EMILIA ROMAGNA - BO 2</text:p>
          </table:table-cell>
          <table:table-cell office:value-type="string" table:style-name="ce5">
            <text:p>Comunicazione Organizzativa N.47/2025 del 22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AIANI ELEN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PUBBLICA AMMINISTRAZIONE</text:p>
          </table:table-cell>
          <table:table-cell office:value-type="string" table:style-name="ce5">
            <text:p>Comunicazione Organizzativa N.05/2024 del 19 gennaio 202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AMUNDO FELICIT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ROGETTAZIONE STRUTTURALE E RISCHIO SISMIC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ANDAZZO SABRIN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SUPPORTO SPECIALISTICO ALLA PA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ANDISI LOREDANA</text:p>
          </table:table-cell>
          <table:table-cell office:value-type="string" table:style-name="ce4">
            <text:p>DIREZIONE ROMA CAPITALE</text:p>
          </table:table-cell>
          <table:table-cell office:value-type="string" table:style-name="ce4">
            <text:p>SERVIZI AL TERRITORIO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EALI ANNA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NORMATIVA E STUDI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IDOLFI FRANCESC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GESTIONE INTERVENTI STRATEGIC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OCCA ALESSANDRO DANIELE</text:p>
          </table:table-cell>
          <table:table-cell office:value-type="string" table:style-name="ce4">
            <text:p>DIREZIONE REGIONALE CALBRIA</text:p>
          </table:table-cell>
          <table:table-cell office:value-type="string" table:style-name="ce4">
            <text:p>SERVIZI TERRITORIALI CALABRIA - CZ 1</text:p>
          </table:table-cell>
          <table:table-cell office:value-type="string" table:style-name="ce5">
            <text:p>Comunicazione Organizzativa N.36/2025 dell'8 agost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OCCO GIUSEPPE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AREA TECNICA LAZIO</text:p>
          </table:table-cell>
          <table:table-cell office:value-type="string" table:style-name="ce5">
            <text:p>Comunicazione Organizzativa N.48/2024 del 30 sett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OMANO FRANCESCO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INDIRIZZO E COORDINAMENTO TECNICO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OSSETTO ALESSANDR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SUPPORTO NORMATIVO E CONVENZION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OSSINI ELISA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SERVIZI TECNICI MARCHE</text:p>
          </table:table-cell>
          <table:table-cell office:value-type="string" table:style-name="ce5">
            <text:p>Comunicazione Organizzativa N.16/2024 del 22 marzo 202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OSSO MANUEL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5">
            <text:p>SERVIZI TECNICI FRIULI VENEZIA GIULIA</text:p>
          </table:table-cell>
          <table:table-cell office:value-type="string" table:style-name="ce5">
            <text:p>Comunicazione Organizzativa N.15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USSO MARIO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4">
            <text:p>UFFICIO DEL DIRETTORE MARCHE</text:p>
          </table:table-cell>
          <table:table-cell office:value-type="string" table:style-name="ce5">
            <text:p>Comunicazione Organizzativa N.1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ANTANGELO FILOMEN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GESTIONE TECNICA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ANTORIELLO GIANLUC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5">
            <text:p>SERVIZI END USER COMPUTING E ASSET MANAGEMENT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ANTORO GIUSEPPE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5">
            <text:p>SERVIZI TERRITORIALI ABRUZZO E MOLISE - CB</text:p>
          </table:table-cell>
          <table:table-cell office:value-type="string" table:style-name="ce5">
            <text:p>Comunicazione Organizzativa N.31/2024 del 26 giugno 202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AVIO PAOLO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5">
            <text:p>AREA TECNICA PIEMONTE E VALLE D'AOSTA</text:p>
          </table:table-cell>
          <table:table-cell office:value-type="string" table:style-name="ce5">
            <text:p>Comunicazione Organizzativa N.32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CAPPATICCI MICHEL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4">
            <text:p>UFFICIO DEL DIRETTORE LIGURIA</text:p>
          </table:table-cell>
          <table:table-cell office:value-type="string" table:style-name="ce5">
            <text:p>Comunicazione Organizzativa N.1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ARPA LUIS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RRITORIALI PUGLIA E BASILICATA - BA 2</text:p>
          </table:table-cell>
          <table:table-cell office:value-type="string" table:style-name="ce5">
            <text:p>Comunicazione Organizzativa N.40/2024 del 1°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ARPATI ANNAMARI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SERVIZI TERRITORIALI CAMPANIA - NA 2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HIAVONCINI CHANTAL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5">
            <text:p>COORDINAMENTO TECNICO DEI PIANI CITTÀ DEGLI IMMOBILI PUBBLIC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RIVANO LUCIANA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5">
            <text:p>AREA GOVERNO DEL PATRIMONIO PIEMONTE E VALLE D'AOSTA</text:p>
          </table:table-cell>
          <table:table-cell office:value-type="string" table:style-name="ce5">
            <text:p>Comunicazione Organizzativa N.22/2025 del 28 april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ILVESTRI ALESSANDR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POLITICHE RETRIBUTIVE E PERFORMANCE</text:p>
          </table:table-cell>
          <table:table-cell office:value-type="string" table:style-name="ce5">
            <text:p>Comunicazione Organizzativa N.02/2025 del 16 genn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IMONETTI MONI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AREA GOVERNO DEL PATRIMONIO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ISCARO FRANCESC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GESTIONE DEL TRATTAMENTO ECONOMICO</text:p>
          </table:table-cell>
          <table:table-cell office:value-type="string" table:style-name="ce5">
            <text:p>Comunicazione Organizzativa N.02/2025 del 16 genn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ORANA DANIELA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AREA TECNICA EMILIA ROMAGNA</text:p>
          </table:table-cell>
          <table:table-cell office:value-type="string" table:style-name="ce5">
            <text:p>Comunicazione Organizzativa N.23/2025 del 28 april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ORESI ANTONELLA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PA 1</text:p>
          </table:table-cell>
          <table:table-cell office:value-type="string" table:style-name="ce5">
            <text:p>Comunicazione Organizzativa N.32/2024 del 26 giugn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PINA GERARDO</text:p>
          </table:table-cell>
          <table:table-cell office:value-type="string" table:style-name="ce4">
            <text:p>DIREZIONE ROMA CAPITALE</text:p>
          </table:table-cell>
          <table:table-cell office:value-type="string" table:style-name="ce5">
            <text:p>SERVIZI AL PATRIMONIO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QUILLACIOTI ANGELINA</text:p>
          </table:table-cell>
          <table:table-cell office:value-type="string" table:style-name="ce4">
            <text:p>COMUNICAZIONE</text:p>
          </table:table-cell>
          <table:table-cell office:value-type="string" table:style-name="ce5">
            <text:p>COMUNICAZIONE DIGITALE</text:p>
          </table:table-cell>
          <table:table-cell office:value-type="string" table:style-name="ce5">
            <text:p>Comunicazione Organizzativa N.14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ANNO ENRICA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AFFARI LEGALI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ARANTINO VINCENZ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CT</text:p>
          </table:table-cell>
          <table:table-cell office:value-type="string" table:style-name="ce5">
            <text:p>Comunicazione Organizzativa N.46/2024 del 30 sett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ARGA MARTA</text:p>
          </table:table-cell>
          <table:table-cell office:value-type="string" table:style-name="ce9">
            <text:p>DIREZIONE REGIONALE VENETO</text:p>
          </table:table-cell>
          <table:table-cell office:value-type="string" table:style-name="ce5">
            <text:p>SERVIZI TERRITORIALI VENETO - VE 2</text:p>
          </table:table-cell>
          <table:table-cell office:value-type="string" table:style-name="ce5">
            <text:p>Comunicazione Organizzativa N.17/2024 del 25 marz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ESAURO EMILIA</text:p>
          </table:table-cell>
          <table:table-cell office:value-type="string" table:style-name="ce9">
            <text:p>DIREZIONE REGIONALE EMILIA ROMAGNA</text:p>
          </table:table-cell>
          <table:table-cell office:value-type="string" table:style-name="ce5">
            <text:p>SERVIZI TERRITORIALI EMILIA ROMAGNA - BO1</text:p>
          </table:table-cell>
          <table:table-cell office:value-type="string" table:style-name="ce5">
            <text:p>Comunicazione Organizzativa N.33/2025 dell'11 lugl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ONIUTTI TIZIANA</text:p>
          </table:table-cell>
          <table:table-cell office:value-type="string" table:style-name="ce9">
            <text:p>DIREZIONE REGIONALE TOSCANA E UMBRIA</text:p>
          </table:table-cell>
          <table:table-cell office:value-type="string" table:style-name="ce5">
            <text:p>UFFICIO DEL DIRETTORE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ORELLI STEFANIA</text:p>
          </table:table-cell>
          <table:table-cell office:value-type="string" table:style-name="ce9">
            <text:p>DIREZIONE REGIONALE EMILIA ROMAGNA</text:p>
          </table:table-cell>
          <table:table-cell office:value-type="string" table:style-name="ce5">
            <text:p>AREA GOVERNO DEL PATRIMONIO EMILIA ROMAGNA</text:p>
          </table:table-cell>
          <table:table-cell office:value-type="string" table:style-name="ce5">
            <text:p>Comunicazione Organizzativa N.24/2024 del 30 april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RIPODI MARC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CNICI SICILIA</text:p>
          </table:table-cell>
          <table:table-cell office:value-type="string" table:style-name="ce4">
            <text:p>Comunicazione Organizzativa N.06/2023 del 12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ROBIA DIEGO</text:p>
          </table:table-cell>
          <table:table-cell office:value-type="string" table:style-name="ce9">
            <text:p>DIREZIONE REGIONALE LOMBARDIA</text:p>
          </table:table-cell>
          <table:table-cell office:value-type="string" table:style-name="ce5">
            <text:p>SERVIZI AL TERRITORIO LOMBARDIA - MI 3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VADALÀ ANTONELL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SERVIZI TERRITORIALI TOSCANA E UMBRIA - PG</text:p>
          </table:table-cell>
          <table:table-cell office:value-type="string" table:style-name="ce5">
            <text:p>Comunicazione Organizzativa N.28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VEROLINI MARTIN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10">
            <text:p>MONITORAGGIO E CONTROLLO PROGETTUALE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VIRGILLO SALVATORE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11">
            <text:p>AREA TECNICA CALABRIA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VIVENTI MARTINA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GARE E APPALTI MARCHE</text:p>
          </table:table-cell>
          <table:table-cell office:value-type="string" table:style-name="ce5">
            <text:p>Comunicazione Organizzativa N.1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VOZA CLAUDI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SERVIZI TECNICI EMILIA ROMAGNA</text:p>
          </table:table-cell>
          <table:table-cell office:value-type="string" table:style-name="ce5">
            <text:p>Comunicazione Organizzativa N.37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ANINI IVANA</text:p>
          </table:table-cell>
          <table:table-cell office:value-type="string" table:style-name="ce4">
            <text:p>DIREZIONE REGIONALE TRENTINO ALTO ADIGE</text:p>
          </table:table-cell>
          <table:table-cell office:value-type="string" table:style-name="ce5">
            <text:p>SERVIZI TECNICI TRENTINO ALTO ADIGE</text:p>
          </table:table-cell>
          <table:table-cell office:value-type="string" table:style-name="ce5">
            <text:p>Comunicazione Organizzativa N.26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AVATTARO PAMEL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4">
            <text:p>GARE E APPALTI LIGURIA</text:p>
          </table:table-cell>
          <table:table-cell office:value-type="string" table:style-name="ce5">
            <text:p>Comunicazione Organizzativa N.1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INFOLLINO AGATA MARI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TERRITORIO LOMBARDIA - MI 4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ITO PIETRO NICOL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GARE E APPALTI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2">
          <table:table-cell table:number-columns-repeated="16384"/>
        </table:table-row>
        <table:table-row table:style-name="ro2">
          <table:table-cell table:style-name="ce12"/>
          <table:table-cell table:number-columns-repeated="16383" table:style-name="ce1"/>
        </table:table-row>
        <table:table-row table:number-rows-repeated="1048397" table:style-name="ro2">
          <table:table-cell table:number-columns-repeated="16384"/>
        </table:table-row>
        <table:named-expressions>
          <table:named-range table:name="Print_Area" table:cell-range-address="Foglio2.$A$1:Foglio2.$D$174" table:base-cell-address="Foglio2.$A$1"/>
        </table:named-expressions>
      </table:table>
      <table:database-ranges>
        <table:database-range table:target-range-address="Foglio2.A2:Foglio2.D112" table:contains-header="false">
          <table:sort>
            <table:sort-by table:field-number="0"/>
          </table:sort>
        </table:database-range>
        <table:database-range table:target-range-address="Foglio2.A3:Foglio2.D17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EB9C"/>
      <style:text-properties fo:color="#9C6500"/>
    </style: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8" style:display-name="Normale 8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in" fo:margin-right="0in" style:print-orientation="landscape" style:print-page-order="ttb" style:first-page-number="continue" style:scale-to="45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4pt" style:font-size-asian="14pt" style:font-size-complex="14pt" style:font-family-generic="swiss"/>
    </style:style>
  </office:automatic-styles>
  <office:master-styles>
    <style:master-page style:name="mp1" style:page-layout-name="pm1">
      <style:header>
        <text:p><text:span text:style-name="T1"><text:file-name text:display="name-and-extension">???</text:file-name>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cmplss81m64h501e</meta:initial-creator>
    <dc:creator>CAMPANA ALESSIA</dc:creator>
    <meta:creation-date>2014-12-03T15:31:03Z</meta:creation-date>
    <dc:date>2026-07-09T13:30:07Z</dc:date>
    <meta:print-date>2019-07-31T07:51:31Z</meta:print-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  <meta:user-defined meta:name="MSIP_Label_c078091e-e61d-4883-a332-9368e619fa5f_Enabled">true</meta:user-defined>
    <meta:user-defined meta:name="MSIP_Label_c078091e-e61d-4883-a332-9368e619fa5f_SetDate">2023-10-27T07:08:04Z</meta:user-defined>
    <meta:user-defined meta:name="MSIP_Label_c078091e-e61d-4883-a332-9368e619fa5f_Method">Privileged</meta:user-defined>
    <meta:user-defined meta:name="MSIP_Label_c078091e-e61d-4883-a332-9368e619fa5f_Name">Pubblico</meta:user-defined>
    <meta:user-defined meta:name="MSIP_Label_c078091e-e61d-4883-a332-9368e619fa5f_SiteId">5c13bf6f-11aa-44a8-aac0-fc5ed659c30a</meta:user-defined>
    <meta:user-defined meta:name="MSIP_Label_c078091e-e61d-4883-a332-9368e619fa5f_ActionId">1fa136db-46d1-48e0-9aaa-ced4994e5f2e</meta:user-defined>
    <meta:user-defined meta:name="MSIP_Label_c078091e-e61d-4883-a332-9368e619fa5f_ContentBits">0</meta:user-defined>
  </office:meta>
</office:document-meta>
</file>